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93000000610873CAA9A.jpg" manifest:media-type="image/jpe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OpenSymbol" svg:font-family="OpenSymbol"/>
    <style:font-face style:name="SimSun" svg:font-family="SimSun" style:font-family-generic="system" style:font-pitch="variable"/>
    <style:font-face style:name="Times New Roman" svg:font-family="'Times New Roman'" style:font-family-generic="roman" style:font-pitch="variable"/>
  </office:font-face-decls>
  <office:automatic-styles>
    <style:style style:name="P1" style:family="paragraph" style:parent-style-name="Standard">
      <style:paragraph-properties fo:text-align="center" style:justify-single-word="false"/>
      <style:text-properties fo:font-size="14pt" fo:font-weight="bold" style:font-size-asian="14pt" style:font-weight-asian="bold" style:font-size-complex="14pt" style:font-weight-complex="bold"/>
    </style:style>
    <style:style style:name="P2" style:family="paragraph" style:parent-style-name="Standard">
      <style:paragraph-properties fo:text-align="start" style:justify-single-word="false"/>
      <style:text-properties fo:font-size="12pt" fo:font-weight="bold" style:font-size-asian="12pt" style:font-weight-asian="bold" style:font-size-complex="12pt" style:font-weight-complex="bold"/>
    </style:style>
    <style:style style:name="P3" style:family="paragraph" style:parent-style-name="Standard" style:list-style-name="L1">
      <style:paragraph-properties fo:text-align="start" style:justify-single-word="false"/>
      <style:text-properties fo:font-size="12pt" fo:font-weight="bold" style:font-size-asian="12pt" style:font-weight-asian="bold" style:font-size-complex="12pt" style:font-weight-complex="bold"/>
    </style:style>
    <style:style style:name="P4" style:family="paragraph" style:parent-style-name="Standard">
      <style:paragraph-properties fo:text-align="start" style:justify-single-word="false"/>
      <style:text-properties fo:font-size="12pt" fo:font-weight="normal" style:font-size-asian="12pt" style:font-weight-asian="normal" style:font-size-complex="12pt" style:font-weight-complex="normal"/>
    </style:style>
    <style:style style:name="P5" style:family="paragraph" style:parent-style-name="Standard">
      <style:paragraph-properties fo:text-align="start" style:justify-single-word="false"/>
      <style:text-properties fo:font-size="14pt" fo:font-weight="normal" officeooo:paragraph-rsid="001ff12a" style:font-size-asian="14pt" style:font-weight-asian="normal" style:font-size-complex="14pt" style:font-weight-complex="normal"/>
    </style:style>
    <style:style style:name="P6" style:family="paragraph" style:parent-style-name="Standard" style:list-style-name="L2">
      <style:paragraph-properties fo:text-align="start" style:justify-single-word="false"/>
      <style:text-properties fo:font-size="12pt" fo:font-weight="normal" style:font-size-asian="12pt" style:font-weight-asian="normal" style:font-size-complex="12pt" style:font-weight-complex="normal"/>
    </style:style>
    <style:style style:name="P7" style:family="paragraph" style:parent-style-name="Standard" style:list-style-name="L2">
      <style:paragraph-properties fo:text-align="start" style:justify-single-word="false"/>
      <style:text-properties fo:font-size="12pt" fo:font-weight="bold" style:font-size-asian="12pt" style:font-weight-asian="bold" style:font-size-complex="12pt" style:font-weight-complex="bold"/>
    </style:style>
    <style:style style:name="P8" style:family="paragraph" style:parent-style-name="Standard" style:list-style-name="L3">
      <style:paragraph-properties fo:text-align="start" style:justify-single-word="false"/>
      <style:text-properties fo:font-size="12pt" fo:font-weight="normal" style:font-size-asian="12pt" style:font-weight-asian="normal" style:font-size-complex="12pt" style:font-weight-complex="normal"/>
    </style:style>
    <style:style style:name="P9" style:family="paragraph" style:parent-style-name="Standard">
      <style:paragraph-properties fo:text-align="center" style:justify-single-word="false"/>
      <style:text-properties fo:font-size="12pt" fo:font-weight="bold" style:font-size-asian="12pt" style:font-weight-asian="bold" style:font-size-complex="12pt" style:font-weight-complex="bold"/>
    </style:style>
    <style:style style:name="P10" style:family="paragraph" style:parent-style-name="Standard" style:list-style-name="L4">
      <style:paragraph-properties fo:text-align="start" style:justify-single-word="false"/>
      <style:text-properties fo:font-size="12pt" fo:font-weight="normal" officeooo:paragraph-rsid="001f4e3c" style:font-size-asian="12pt" style:font-weight-asian="normal" style:font-size-complex="12pt" style:font-weight-complex="normal"/>
    </style:style>
    <style:style style:name="P11" style:family="paragraph" style:parent-style-name="Standard" style:list-style-name="L4">
      <style:paragraph-properties fo:text-align="start" style:justify-single-word="false"/>
      <style:text-properties fo:font-size="12pt" fo:font-weight="normal" officeooo:rsid="001b6d93" officeooo:paragraph-rsid="001b6d93" style:font-size-asian="12pt" style:font-weight-asian="normal" style:font-size-complex="12pt" style:font-weight-complex="normal"/>
    </style:style>
    <style:style style:name="P12" style:family="paragraph" style:parent-style-name="Standard" style:list-style-name="L4">
      <style:paragraph-properties fo:text-align="start" style:justify-single-word="false"/>
      <style:text-properties fo:font-size="12pt" fo:font-weight="normal" officeooo:paragraph-rsid="001b6d93" style:font-size-asian="12pt" style:font-weight-asian="normal" style:font-size-complex="12pt" style:font-weight-complex="normal"/>
    </style:style>
    <style:style style:name="P13" style:family="paragraph" style:parent-style-name="Standard" style:list-style-name="L4">
      <style:paragraph-properties fo:text-align="start" style:justify-single-word="false"/>
      <style:text-properties fo:font-size="12pt" fo:font-weight="normal" style:font-size-asian="12pt" style:font-weight-asian="normal" style:font-size-complex="12pt" style:font-weight-complex="normal"/>
    </style:style>
    <style:style style:name="P14" style:family="paragraph" style:parent-style-name="Standard" style:list-style-name="L4">
      <style:paragraph-properties fo:text-align="start" style:justify-single-word="false"/>
      <style:text-properties fo:font-size="12pt" fo:font-weight="bold" style:font-size-asian="12pt" style:font-weight-asian="bold" style:font-size-complex="12pt" style:font-weight-complex="bold"/>
    </style:style>
    <style:style style:name="P15" style:family="paragraph" style:parent-style-name="Standard" style:list-style-name="L5">
      <style:paragraph-properties fo:text-align="start" style:justify-single-word="false"/>
      <style:text-properties fo:font-size="12pt" fo:font-weight="normal" style:font-size-asian="12pt" style:font-weight-asian="normal" style:font-size-complex="12pt" style:font-weight-complex="normal"/>
    </style:style>
    <style:style style:name="P16" style:family="paragraph" style:parent-style-name="Standard" style:list-style-name="L6">
      <style:paragraph-properties fo:text-align="start" style:justify-single-word="false"/>
      <style:text-properties fo:font-size="12pt" fo:font-weight="normal" style:font-size-asian="12pt" style:font-weight-asian="normal" style:font-size-complex="12pt" style:font-weight-complex="normal"/>
    </style:style>
    <style:style style:name="T1" style:family="text">
      <style:text-properties fo:font-weight="bold" style:font-weight-asian="bold" style:font-weight-complex="bold"/>
    </style:style>
    <style:style style:name="T2" style:family="text">
      <style:text-properties officeooo:rsid="001ff12a"/>
    </style:style>
    <style:style style:name="T3" style:family="text">
      <style:text-properties fo:font-style="italic" style:font-style-asian="italic" style:font-style-complex="italic"/>
    </style:style>
    <style:style style:name="T4" style:family="text">
      <style:text-properties officeooo:rsid="001b6d93"/>
    </style:style>
    <style:style style:name="T5" style:family="text">
      <style:text-properties fo:font-weight="bold" officeooo:rsid="001f4e3c" style:font-weight-asian="bold" style:font-weight-complex="bold"/>
    </style:style>
    <style:style style:name="T6" style:family="text">
      <style:text-properties officeooo:rsid="001f4e3c"/>
    </style:style>
    <style:style style:name="T7" style:family="text">
      <style:text-properties fo:font-weight="normal" style:font-weight-asian="normal" style:font-weight-complex="normal"/>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4">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5">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6">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rminmanagment für „Schmerzpatienten“</text:p>
      <text:p text:style-name="P2"/>
      <text:p text:style-name="P2"/>
      <text:list text:style-name="L1">
        <text:list-item>
          <text:p text:style-name="P3">Was sind Schmerzpatienten Und wie erkenne ich sie?</text:p>
        </text:list-item>
      </text:list>
      <text:p text:style-name="P4"/>
      <text:p text:style-name="P4">gemeint sind Patienten die <text:span text:style-name="T1">nur</text:span> mit mehr oder weniger akuten Problemen in der Praxis erscheinen und Termine nicht wahrnehmen, diese werden entweder ohne Absage nicht eingehalten oder kurzfristig abgesagt.</text:p>
      <text:p text:style-name="P4">Diese Patienten halten sich selten an die ärztliche Empfehlung, so machen oft immer wieder dieselben Zähne Probleme, weil z.B. der Empfehlung zur Zahnentfernung nicht Folge geleistet wird oder Folgetermine nicht wahrgenommen wurden, dies daher bitte immer dokumentieren.</text:p>
      <text:p text:style-name="P4"/>
      <text:p text:style-name="P4">Dies ist die typische Klientel, die man im Notdienst antrifft. Es gibt jedoch auch Pat. die uns Notfallmäßig aufsuchen und einfach nur keinen Zahnarzt haben, weil sie z.B. umgezogen sind.</text:p>
      <text:p text:style-name="P4"/>
      <text:p text:style-name="P5">Die Vereinbarung von Folgeterminen <text:span text:style-name="T2">bei Neupatienten nach Schmerzbehandlung </text:span>sollte <text:span text:style-name="T3">wenn möglich</text:span> mit Dr. Lindemann abgesprochen werden, bitte auch beachten, dass Pat. <text:span text:style-name="T3">wenn möglich <text:s/></text:span>nicht ohne Rücksprache mit Dr. Lindemann weggeschickt werden, <text:span text:style-name="T2">vor allem keine Patienten wegschicken wenn die Praxis leer ist!</text:span></text:p>
      <text:p text:style-name="P4"/>
      <text:p text:style-name="P4">Ansonsten bitte folgendes beachten:</text:p>
      <text:p text:style-name="P4"/>
      <text:p text:style-name="P4">Wichtig ist nach erster Einschätzung das Folgetermine klar definiert sind: </text:p>
      <text:list text:style-name="L2">
        <text:list-item>
          <text:p text:style-name="P6">Was konkret soll gemacht werden?</text:p>
        </text:list-item>
        <text:list-item>
          <text:p text:style-name="P6">Welcher Zeitbedarf ist geplant?</text:p>
        </text:list-item>
        <text:list-item>
          <text:p text:style-name="P6">Ist der Patient erreichbar? </text:p>
        </text:list-item>
        <text:list-item>
          <text:p text:style-name="P6">Der Erste Folgetermin sollte immer erst mal mit einer „Aufklärung“ verbunden sein, bei dem der Aufwand der Sanierung, Zielsetzung der Therapie und entstehende Kosten besprochen werden und mit den Möglichkeiten des Patienten, sowohl finanziell als auch zeitlich, in Einklang gebracht werden</text:p>
        </text:list-item>
        <text:list-item>
          <text:p text:style-name="P7">Ersten Folgetermine bitte unbedingt kurz halten, wir wollen hier erst mal feststellen, ob der Pat. auch ohne Schmerzen in die Praxis kommt</text:p>
          <text:p text:style-name="P6"/>
        </text:list-item>
      </text:list>
      <text:p text:style-name="P4">Für die weitere Termine danach, insbesondere bei kostenpflichtigen Folgebehandlungen beachte:</text:p>
      <text:list text:style-name="L3">
        <text:list-item>
          <text:p text:style-name="P8">Ist der Patient rechtssicher aufgeklärt worden?</text:p>
        </text:list-item>
        <text:list-item>
          <text:p text:style-name="P8">Beachte: Aufklärung im akuten Schmerzfall ist <text:span text:style-name="T1">nicht</text:span> rechtssicher!</text:p>
        </text:list-item>
        <text:list-item>
          <text:p text:style-name="P8">Hatte der Patient beim Folgetermin immer noch Schmerzen, erst mal Aufklärungstermin vereinbaren! </text:p>
        </text:list-item>
      </text:list>
      <text:p text:style-name="P4"/>
      <text:p text:style-name="P4"/>
      <text:p text:style-name="P9">2. Aufnehmen von neuen Schmerzpatienten </text:p>
      <text:p text:style-name="P2"/>
      <text:list text:style-name="L4">
        <text:list-item>
          <text:p text:style-name="P10">EGK des Patienten einlesen! </text:p>
          <text:p text:style-name="P10"/>
        </text:list-item>
        <text:list-item>
          <text:p text:style-name="P10"><text:span text:style-name="T1">Sollte keine oder eine ungültige EGK vorliegen</text:span> <text:span text:style-name="T4">hängt das weitere Vorgehen von der Situation ab:</text:span></text:p>
          <text:p text:style-name="P10"/>
          <text:list>
            <text:list-header>
              <text:p text:style-name="P11">(a) Es liegt eine Ersatzbescheinigung einer GKV vor. Pat. kann von Hand aufgenommen werden, von Sonja, Delia oder Katharina (Petra)</text:p>
              <text:p text:style-name="P11"/>
              <text:p text:style-name="P11">(b)<text:span text:style-name="T1"> Es liegt keine Ersatzbescheinigung einer GKV vor: Per Patient wird nicht i</text:span><text:span text:style-name="T5">m</text:span><text:span text:style-name="T1"> </text:span><text:soft-page-break/><text:span text:style-name="T1">Dswin </text:span><text:span text:style-name="T5">aufgenommen</text:span><text:span text:style-name="T1">, </text:span>sondern es wird die Patientenverein<text:span text:style-name="T6">b</text:span>arung „N<text:span text:style-name="T6">D</text:span>honorarvereinbarung“ getroffen, der Patient ist verpflichtet einen Personalausweis und eine Anzahlung i.H.v. 20,- € zu leisten. <text:span text:style-name="T6">Das gilt auch mit Ersatzbescheinigung</text:span>, wenn <text:span text:style-name="T6">Sonja, Delia, Katharina (Petra)</text:span> nicht vor Ort sind, insbesondere im Notdienst!</text:p>
              <text:p text:style-name="P12"/>
            </text:list-header>
          </text:list>
        </text:list-item>
        <text:list-item>
          <text:p text:style-name="P13">Für diese Patienten keine Karteikarten oder Zettel anlegen, dies ist zu zeitaufwendig</text:p>
        </text:list-item>
        <text:list-item>
          <text:p text:style-name="P13">an der Rezeption bitte auch keine Anamnesebögen ausgeben, die Anamnese wird während der Behandlung bedarfs- und situationsbezogen <text:s/>durchgeführt</text:p>
        </text:list-item>
        <text:list-item>
          <text:p text:style-name="P13">zunächst auch keine zusätzlichen Kontaktdaten (Tel., Email, etc.) aufnehmen</text:p>
        </text:list-item>
        <text:list-item>
          <text:p text:style-name="P14"><text:span text:style-name="T7">Im ersten Reiter „Versicherter“ unter „Allgem. Text:“ </text:span>Notdienst<text:span text:style-name="T7"> eintragen (s.u.)</text:span></text:p>
          <text:p text:style-name="P14"><draw:frame draw:style-name="fr1" draw:name="Grafik1" text:anchor-type="paragraph" svg:x="0.194cm" svg:y="0.231cm" svg:width="17cm" svg:height="11.217cm" draw:z-index="0"><draw:image xlink:href="Pictures/100000000000093000000610873CAA9A.jpg" xlink:type="simple" xlink:show="embed" xlink:actuate="onLoad" draw:mime-type="image/jpeg"/></draw:frame><text:span text:style-name="T7"/></text:p>
          <text:p text:style-name="P13"/>
        </text:list-item>
      </text:list>
      <text:p text:style-name="P4"/>
      <text:p text:style-name="P2">3. Bei Patienten die als Schmerzpatienten bekannt sind erfolgt keine reguläre Terminvergabe!</text:p>
      <text:p text:style-name="P4"/>
      <text:p text:style-name="P4">Für diese Patienten sind im Planer folgende Zonen eingerichtet worden, diese sind jeweils im Terminplan von Herrn Noori eingetragen:</text:p>
      <text:p text:style-name="P4"/>
      <text:list text:style-name="L5">
        <text:list-item>
          <text:p text:style-name="P15">Mo.: <text:tab/>8:30 – 10:00 Uhr <text:tab/>/ <text:s/>15:00 – 16:00 Uhr</text:p>
        </text:list-item>
        <text:list-item>
          <text:p text:style-name="P15">Di.: <text:tab/>8:30 – 10 Uhr <text:tab/><text:tab/>/ <text:s/>15:00 – 16:00 Uhr</text:p>
        </text:list-item>
        <text:list-item>
          <text:p text:style-name="P15">Do.: <text:tab/>8:30 – 10 Uhr <text:tab/><text:tab/>/ <text:s/>15:00 – 17:00 Uhr</text:p>
        </text:list-item>
        <text:list-item>
          <text:p text:style-name="P15">Fr.: <text:tab/>8:30 – 10:00 Uhr</text:p>
          <text:p text:style-name="P15"/>
        </text:list-item>
      </text:list>
      <text:p text:style-name="P4">Innerhalb dieser Zeiten können trotzdem auch andere Termine vergeben werden, jedoch nur locker, das Schmerzpatienten aufkommen kann im Vorfeld nicht abgeschätzt werden!</text:p>
      <text:p text:style-name="P4"/>
      <text:p text:style-name="P4">Die für diese Zeiten „bestellten“ Patienten bitte dringend darauf <text:s/>hinweisen, dass es sich um <text:span text:style-name="T1">keine Termine</text:span> handelt sondern um einen Notdienst. Schmerzpatienten werden während dieser Sprechzeiten der Reihe nach behandelt, deshalb ist der Zeitbedarf nicht abschätzbar.</text:p>
      <text:p text:style-name="P4"><text:soft-page-break/>Schmerzpatienten die außerhalb dieser Zeiten in der Praxis eintreffen sind auf diese Zeiten zu verweisen! <text:span text:style-name="T1">Ausnahmen davon:</text:span></text:p>
      <text:list text:style-name="L6">
        <text:list-item>
          <text:p text:style-name="P16">Aktuell ist nichts los in der Praxis, d.H. Es ist „Zeit“ und genügend Mitarbeiter sind anwesend um dies einzuschätzen unbedingt Folgetermine beachten, insbesondere ob größere Eingriffe im Anschluss geplant sind, im Zweifel Rücksprache mit Behandler halten - </text:p>
          <text:p text:style-name="P16">Keine Patienten wegschicken wenn die Praxis leer ist!</text:p>
          <text:p text:style-name="P16"/>
        </text:list-item>
      </text:list>
      <text:p text:style-name="P2">Bitte unbedingt beachten das dies NUR für „Schmerzpatienten“, wie oben beschrieben gilt und nicht für:</text:p>
      <text:list text:continue-numbering="true" text:style-name="L6">
        <text:list-item>
          <text:p text:style-name="P16">Schmerzzustände <text:span text:style-name="T1">nach Vorbehandlung in unserer Praxis die nicht notfallmäßig </text:span>war, insbesondere Zahnersatz aber auch z.B. Mehrkosten Füllungen!</text:p>
        </text:list-item>
        <text:list-item>
          <text:p text:style-name="P16">Patienten die regelmäßig die Zahnreinigung in Anspruch nehmen</text:p>
        </text:list-item>
        <text:list-item>
          <text:p text:style-name="P16">Stammpatienten insbesondere die Zahnersatz bei uns erhalten haben</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Microsoft YaHei" svg:font-family="'Microsoft YaHei'" style:font-family-generic="system" style:font-pitch="variable"/>
    <style:font-face style:name="OpenSymbol" svg:font-family="OpenSymbol"/>
    <style:font-face style:name="SimSun" svg:font-family="SimSun" style:font-family-generic="system" style:font-pitch="variable"/>
    <style:font-face style:name="Times New Roman" svg:font-family="'Times New Roman'" style:font-family-generic="roman"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 fo:font-size="12pt" fo:language="de" fo:country="DE" style:letter-kerning="true" style:font-name-asian="SimSun" style:font-size-asian="12pt" style:language-asian="zh" style:country-asian="CN" style:font-name-complex="Arial2"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Times New Roman" fo:font-size="12pt" fo:language="de" fo:country="DE" style:letter-kerning="true" style:font-name-asian="SimSun" style:font-size-asian="12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Graphics" style:family="graphic">
      <style:graphic-properties text:anchor-type="paragraph" svg:x="0cm" svg:y="0cm" style:wrap="none" style:vertical-pos="top" style:vertical-rel="paragraph" style:horizontal-pos="center" style:horizontal-rel="paragraph" draw:fill="none"/>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Hans-Bernd Lindemann</meta:initial-creator>
    <meta:creation-date>2024-05-10T06:54:52.26</meta:creation-date>
    <dc:date>2025-09-24T20:21:45.676782200</dc:date>
    <meta:editing-duration>PT2H35M5S</meta:editing-duration>
    <meta:editing-cycles>13</meta:editing-cycles>
    <meta:generator>LibreOffice/25.2.5.2$Windows_X86_64 LibreOffice_project/03d19516eb2e1dd5d4ccd751a0d6f35f35e08022</meta:generator>
    <meta:document-statistic meta:table-count="0" meta:image-count="1" meta:object-count="0" meta:page-count="3" meta:paragraph-count="50" meta:word-count="682" meta:character-count="4700" meta:non-whitespace-character-count="4066"/>
  </office:meta>
</office:document-meta>
</file>