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73000003C824EAAF3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list-style-name="L1"/>
    <style:style style:name="P2" style:family="paragraph" style:parent-style-name="Standard" style:list-style-name="L2">
      <style:text-properties fo:font-weight="bold" style:font-weight-asian="bold" style:font-weight-complex="bold"/>
    </style:style>
    <style:style style:name="P3" style:family="paragraph" style:parent-style-name="Standard" style:list-style-name="L2"/>
    <style:style style:name="T1" style:family="text">
      <style:text-properties officeooo:rsid="00118dfe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Patientenannahme:</text:p>
      <text:p text:style-name="Standard"/>
      <text:p text:style-name="Standard">Mit eGK:</text:p>
      <text:list text:style-name="L1">
        <text:list-item>
          <text:p text:style-name="P1">DS → Reiter: Patient (ggf. „Neue Patientenauswahl, falls das Fenster nicht offen ist, bitte beachten nicht mehrere Fenster gleichzeitig öffnen) → darunter Reiter: Auswahl</text:p>
        </text:list-item>
        <text:list-item>
          <text:p text:style-name="P1">Karte stecken</text:p>
        </text:list-item>
        <text:list-item>
          <text:p text:style-name="P1">Karte lesen anklicken</text:p>
        </text:list-item>
      </text:list>
      <text:p text:style-name="Standard"><draw:frame draw:style-name="fr1" draw:name="Grafik1" text:anchor-type="paragraph" svg:x="0cm" svg:y="0.153cm" svg:width="17cm" svg:height="14.448cm" draw:z-index="0"><draw:image xlink:href="Pictures/1000000000000473000003C824EAAF30.jpg" xlink:type="simple" xlink:show="embed" xlink:actuate="onLoad" draw:mime-type="image/jpeg"/></draw:frame></text:p>
      <text:list text:continue-numbering="true" text:style-name="L1">
        <text:list-item>
          <text:p text:style-name="P1">Daten Kontrollieren / Versicherter (?!) , Tel. / Mobil, E-Mail erfragen, bzw. abgleichen (NICHT bei Annenhof oder Notfallpatient - &gt; s. Anleitung „Notfallpatient“)</text:p>
        </text:list-item>
      </text:list>
      <text:p text:style-name="Standard"/>
      <text:p text:style-name="Standard">Sonderfall:</text:p>
      <text:p text:style-name="Standard"><text:span text:style-name="T1">keine </text:span>eGK <text:span text:style-name="T1">oder </text:span>ungültig / nicht funktionsfähig, aber GKV Versichert:</text:p>
      <text:p text:style-name="Standard"/>
      <text:p text:style-name="Standard">A) Neupatienten</text:p>
      <text:p text:style-name="Standard"/>
      <text:list text:style-name="L2">
        <text:list-item>
          <text:p text:style-name="P2">Neu</text:p>
        </text:list-item>
        <text:list-item>
          <text:p text:style-name="P3">Daten von (Mitgliedsbescheinigung/Perso/) übernehmen und eintragen.</text:p>
        </text:list-item>
        <text:list-item>
          <text:p text:style-name="P3">Krankenk. In der Liste auswählen / wenn nicht vorh. In <text:span text:style-name="T2">Wechsel – Kassenverzeichnis </text:span><text:span text:style-name="T3">auswählen</text:span><text:span text:style-name="T2"> (Achtung erste beiden Zahlen im Verzeichnis ignorieren)</text:span></text:p>
        </text:list-item>
      </text:list>
      <text:p text:style-name="Standard"/>
      <text:p text:style-name="Standard">Bundeswehr, Polizei</text:p>
      <text:p text:style-name="Standard"><text:soft-page-break/></text:p>
      <text:p text:style-name="Standard">SOZ – Versichert:</text:p>
      <text:p text:style-name="Standard">-Flüchtlinge / Asyl</text:p>
      <text:p text:style-name="Standard"/>
      <text:p text:style-name="Standard"/>
      <text:p text:style-name="Standard">Privat Versichert: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Hans-Bernd Dr. Lindemann</meta:initial-creator>
    <meta:creation-date>2025-03-04T10:23:42.38</meta:creation-date>
    <dc:date>2025-09-25T04:26:17.014412900</dc:date>
    <meta:editing-duration>PT8H40M52S</meta:editing-duration>
    <meta:editing-cycles>5</meta:editing-cycles>
    <meta:generator>LibreOffice/25.2.5.2$Windows_X86_64 LibreOffice_project/03d19516eb2e1dd5d4ccd751a0d6f35f35e08022</meta:generator>
    <meta:document-statistic meta:table-count="0" meta:image-count="1" meta:object-count="0" meta:page-count="2" meta:paragraph-count="16" meta:word-count="111" meta:character-count="784" meta:non-whitespace-character-count="694"/>
  </office:meta>
</office:document-meta>
</file>