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8pt" style:text-underline-style="solid" style:text-underline-width="auto" style:text-underline-color="font-color" fo:font-weight="bold" style:font-size-asian="18pt" style:font-weight-asian="bold" style:font-size-complex="18pt" style:font-weight-complex="bold"/>
    </style:style>
    <style:style style:name="P2" style:family="paragraph" style:parent-style-name="Standard">
      <style:paragraph-properties fo:text-align="start" style:justify-single-word="false"/>
      <style:text-properties fo:font-size="16pt" style:text-underline-style="none" fo:font-weight="normal" style:font-size-asian="16pt" style:font-weight-asian="normal" style:font-size-complex="16pt" style:font-weight-complex="normal"/>
    </style:style>
    <style:style style:name="P3" style:family="paragraph" style:parent-style-name="Standard">
      <style:paragraph-properties fo:text-align="start" style:justify-single-word="false"/>
      <style:text-properties fo:font-size="16pt" style:text-underline-style="none" fo:font-weight="normal" style:font-size-asian="16pt" style:font-weight-asian="normal" style:font-size-complex="16pt" style:font-weight-complex="normal"/>
    </style:style>
    <style:style style:name="P4" style:family="paragraph" style:parent-style-name="Standard" style:list-style-name="L1">
      <style:paragraph-properties fo:text-align="start" style:justify-single-word="false"/>
      <style:text-properties fo:font-size="16pt" style:text-underline-style="none" fo:font-weight="normal" style:font-size-asian="16pt" style:font-weight-asian="normal" style:font-size-complex="16pt" style:font-weight-complex="normal"/>
    </style:style>
    <style:style style:name="P5" style:family="paragraph" style:parent-style-name="Standard" style:list-style-name="L2">
      <style:paragraph-properties fo:text-align="start" style:justify-single-word="false"/>
      <style:text-properties fo:font-size="16pt" style:text-underline-style="none" fo:font-weight="normal" style:font-size-asian="16pt" style:font-weight-asian="normal" style:font-size-complex="16pt" style:font-weight-complex="normal"/>
    </style:style>
    <style:style style:name="P6" style:family="paragraph" style:parent-style-name="Standard" style:list-style-name="L3">
      <style:paragraph-properties fo:text-align="start" style:justify-single-word="false"/>
      <style:text-properties fo:font-size="16pt" style:text-underline-style="none" fo:font-weight="normal" style:font-size-asian="16pt" style:font-weight-asian="normal" style:font-size-complex="16pt" style:font-weight-complex="normal"/>
    </style:style>
    <style:style style:name="T1" style:family="text">
      <style:text-properties fo:font-weight="bold" style:font-weight-asian="bold"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rminvergabe zur 01 nach Prophylaxe</text:p>
      <text:p text:style-name="P1"/>
      <text:list xml:id="list5142163299684548555" text:style-name="L1">
        <text:list-item>
          <text:p text:style-name="P4">Patienten, die im Prothesenreinigungsprogramm sind und Pat. mit <text:s/>Pflegegrad:</text:p>
          <text:p text:style-name="P4"/>
        </text:list-item>
      </text:list>
      <text:list xml:id="list1283228228484105346" text:style-name="L2">
        <text:list-item>
          <text:p text:style-name="P5">nicht extra zur 01 einbestellen.<text:span text:style-name="T1"> </text:span>Kann bei den Reinigungsterminen mitgemacht, bzw. einfach eingetragen werden!</text:p>
        </text:list-item>
        <text:list-item>
          <text:p text:style-name="P5">01 Termine in extra Sitzungen bei Chef oder stören des laufenden Behandlungsablaufs NUR dann wenn diese Pat. (nachvollziehbare) Beschwerden haben. Sollte es nicht passen und der Pat. erneut einbestellt werden bitte kurzen Vermerk warum der Pat. einbestellt wurde, z.B.: Prothesen Druckstelle unbekannter Urasache / Fraktur Teleskop 23 / Flg. Fraktur 16 etc.</text:p>
        </text:list-item>
        <text:list-item>
          <text:p text:style-name="P5">Den Pat. Aufklären was zu machen ist, ggf. Kosten Aufklärung, bei Reparaturmaßnahmen, Stift o.ä. (in Absprache mit Rezi)</text:p>
        </text:list-item>
        <text:list-item>
          <text:p text:style-name="P5">Sind Eingriffe überhaupt in sinnvollem Rahmen möglich? Demenz / starke Blutverdünner / hohes morbiditäts Risiko / ggf. direkt Überweisung zu entsprechenden Fachabteilungen</text:p>
        </text:list-item>
      </text:list>
      <text:list xml:id="list3251431592250863671" text:style-name="L3">
        <text:list-header>
          <text:p text:style-name="P6"/>
        </text:list-header>
      </text:list>
      <text:list xml:id="list33453694" text:continue-list="list5142163299684548555" text:style-name="L1">
        <text:list-item>
          <text:p text:style-name="P4">Bei Patienten, die im PA-Programm sind, darf kein ZST abgerechnet werde! Daher auch nicht für ZST einbestellen. Falls Pat. Zwischen den UPT-Terminen ZST entfernt haben möchte, ist dies eine Privatleistung! Falls getrennter 01 Termin, bitte reinschreiben, 01 kein ZST.</text:p>
        </text:list-item>
      </text:list>
      <text:p text:style-name="P2"/>
      <text:list xml:id="list33475840" text:continue-numbering="true" text:style-name="L1">
        <text:list-item>
          <text:p text:style-name="P4">Bitte kontollieren ob 01 wirklich zum Zeitpunkt des vereinbarten Termins abrechenbar ist. Sonst 01 Termine bei Chef löschen, vor allem nicht zu extra Termin einbestellen</text:p>
        </text:list-item>
      </text:list>
      <text:p text:style-name="P2"/>
      <text:list xml:id="list33459752" text:continue-numbering="true" text:style-name="L1">
        <text:list-item>
          <text:p text:style-name="P4">Bitte kontrollieren und eintragen ob Patienten Pflegestufen haben. Auch Teilnahme im PA Programm kann gekennzeichnet werden! Pflegebedürftige Pat. Fallen nicht ins PA Budget!</text:p>
        </text:list-item>
      </text:list>
      <text:p text:style-name="P2"/>
      <text:p text:style-name="P2"/>
      <text:p text:style-name="P2">Allgemein gilt, bevor dem Pat. Gesagt wird: „der Doktor guckt gleich noch durch“ oder 01 Termine eingetragen werden, schaun ob das überhaupt mölich ist! Den Pat. von vornherein mitteilen, dass die Durchführung der Kontrolluntersuchung nicht garantiert werden kann. Sollte es passen wird die 01 auf jeden Fall mit gemach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Hans-Bernd Dr. Lindemann</meta:initial-creator>
    <meta:creation-date>2023-03-14T09:40:49.73</meta:creation-date>
    <dc:date>2023-03-15T13:21:48.69</dc:date>
    <dc:creator>Hans-Bernd Dr. Lindemann</dc:creator>
    <meta:editing-duration>PT1H57M34S</meta:editing-duration>
    <meta:editing-cycles>7</meta:editing-cycles>
    <meta:generator>OpenOffice/4.1.14$Win32 OpenOffice.org_project/4114m1$Build-9811</meta:generator>
    <meta:printed-by>Hans-Bernd Dr. Lindemann</meta:printed-by>
    <meta:print-date>2023-03-15T12:34:46.63</meta:print-date>
    <meta:document-statistic meta:table-count="0" meta:image-count="0" meta:object-count="0" meta:page-count="1" meta:paragraph-count="10" meta:word-count="264" meta:character-count="1812"/>
  </office:meta>
</office:document-meta>
</file>