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fo:font-size="18pt" fo:font-weight="bold" officeooo:rsid="000961c0" officeooo:paragraph-rsid="000961c0" style:font-size-asian="18pt" style:font-weight-asian="bold" style:font-size-complex="18pt" style:font-weight-complex="bold"/>
    </style:style>
    <style:style style:name="P2" style:family="paragraph" style:parent-style-name="Standard">
      <style:text-properties fo:font-size="20pt" fo:font-weight="bold" officeooo:rsid="000961c0" officeooo:paragraph-rsid="000961c0" style:font-size-asian="20pt" style:font-weight-asian="bold" style:font-size-complex="20pt" style:font-weight-complex="bold"/>
    </style:style>
    <style:style style:name="P3" style:family="paragraph" style:parent-style-name="Standard">
      <style:text-properties fo:font-size="18pt" fo:font-weight="normal" officeooo:rsid="000b4eeb" officeooo:paragraph-rsid="000b4eeb" style:font-size-asian="18pt" style:font-weight-asian="normal" style:font-size-complex="18pt" style:font-weight-complex="normal"/>
    </style:style>
    <style:style style:name="P4" style:family="paragraph" style:parent-style-name="Standard">
      <style:text-properties fo:font-size="20pt" fo:font-weight="bold" officeooo:rsid="000b4eeb" officeooo:paragraph-rsid="000b4eeb" style:font-size-asian="20pt" style:font-weight-asian="bold" style:font-size-complex="20pt" style:font-weight-complex="bold"/>
    </style:style>
    <style:style style:name="P5" style:family="paragraph" style:parent-style-name="Standard">
      <style:text-properties fo:font-size="18pt" fo:font-weight="normal" officeooo:rsid="000b4eeb" officeooo:paragraph-rsid="000b4eeb" style:font-size-asian="15.75pt" style:font-weight-asian="normal" style:font-size-complex="18pt" style:font-weight-complex="normal"/>
    </style:style>
    <style:style style:name="P6" style:family="paragraph" style:parent-style-name="Standard">
      <style:text-properties fo:font-size="18pt" fo:font-weight="bold" officeooo:rsid="000961c0" officeooo:paragraph-rsid="000c38dd" style:font-size-asian="18pt" style:font-weight-asian="bold" style:font-size-complex="18pt" style:font-weight-complex="bold"/>
    </style:style>
    <style:style style:name="P7" style:family="paragraph" style:parent-style-name="Standard">
      <style:text-properties fo:font-size="20pt" fo:font-weight="bold" officeooo:rsid="000961c0" officeooo:paragraph-rsid="000c38dd" style:font-size-asian="20pt" style:font-weight-asian="bold" style:font-size-complex="20pt" style:font-weight-complex="bold"/>
    </style:style>
    <style:style style:name="P8" style:family="paragraph" style:parent-style-name="Standard">
      <style:text-properties fo:font-size="18pt" fo:font-weight="normal" officeooo:rsid="000b4eeb" officeooo:paragraph-rsid="000c38dd" style:font-size-asian="18pt" style:font-weight-asian="normal" style:font-size-complex="18pt" style:font-weight-complex="normal"/>
    </style:style>
    <style:style style:name="P9" style:family="paragraph" style:parent-style-name="Standard">
      <style:text-properties fo:font-size="20pt" fo:font-weight="bold" officeooo:rsid="000b4eeb" officeooo:paragraph-rsid="000c38dd" style:font-size-asian="20pt" style:font-weight-asian="bold" style:font-size-complex="20pt" style:font-weight-complex="bold"/>
    </style:style>
    <style:style style:name="P10" style:family="paragraph" style:parent-style-name="Standard">
      <style:text-properties fo:font-size="18pt" fo:font-weight="normal" officeooo:rsid="000b4eeb" officeooo:paragraph-rsid="000c38dd" style:font-size-asian="15.75pt" style:font-weight-asian="normal" style:font-size-complex="18pt" style:font-weight-complex="normal"/>
    </style:style>
    <style:style style:name="T1" style:family="text">
      <style:text-properties officeooo:rsid="000b4eeb"/>
    </style:style>
    <style:style style:name="T2" style:family="text">
      <style:text-properties style:text-underline-style="solid" style:text-underline-width="auto" style:text-underline-color="font-color" officeooo:rsid="000b4eeb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officeooo:rsid="000c38dd" style:font-weight-asian="bold" style:font-weight-complex="bold"/>
    </style:style>
    <style:style style:name="T5" style:family="text">
      <style:text-properties officeooo:rsid="000c38d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Bar <text:span text:style-name="T1">Zahlung von Rechnungen</text:span> <text:span text:style-name="T1">bitte nur wenn Patienten dringend darauf bestehen, </text:span><text:span text:style-name="T2">Beträge werden nicht abgerundet</text:span><text:span text:style-name="T1">, wenn kein Wechselgeld in der Kasse ist werden die Beträge AUFGERUNDET.</text:span></text:p>
      <text:p text:style-name="P2"/>
      <text:p text:style-name="P3">Es werden <text:span text:style-name="T3">keine Kassenbuchungen in Drucksituationen</text:span> durchgeführt, in dem Fall Patienten bitten zu warten oder zu einem anderen Zeitpunkt wieder zu kommen: <text:span text:style-name="T3">Staubildung an der Rezeption vermeiden!</text:span></text:p>
      <text:p text:style-name="P4"/>
      <text:p text:style-name="P5"><text:span text:style-name="T4">Bitte</text:span><text:span text:style-name="T3"> insbesondere </text:span><text:span text:style-name="T4">kein</text:span><text:span text:style-name="T3"> Kleingeld bei jeder Transaktion in die Kaffekasse legen</text:span>, bei Ausbuchung der korrekten Rechnungsbeträge ergibt sich <text:span text:style-name="T5">automatisch</text:span> ein PLUS in der Kasse, dies <text:span text:style-name="T5">kann</text:span> z.B. wöchentlich oder monatlich entnommen und <text:span text:style-name="T5">passend</text:span> in die Kaffekasse gelegt werden, wenn das Geld passend vorhanden <text:span text:style-name="T5">und Zeit dafür </text:span>ist.</text:p>
      <text:p text:style-name="P5"/>
      <text:p text:style-name="P5"/>
      <text:p text:style-name="P6">Bar <text:span text:style-name="T1">Zahlung von Rechnungen</text:span> <text:span text:style-name="T1">bitte nur wenn Patienten dringend darauf bestehen, </text:span><text:span text:style-name="T2">Beträge werden nicht abgerundet</text:span><text:span text:style-name="T1">, wenn kein Wechselgeld in der Kasse ist werden die Beträge AUFGERUNDET.</text:span></text:p>
      <text:p text:style-name="P7"/>
      <text:p text:style-name="P8">Es werden <text:span text:style-name="T3">keine Kassenbuchungen in Drucksituationen</text:span> durchgeführt, in dem Fall Patienten bitten zu warten oder zu einem anderen Zeitpunkt wieder zu kommen: <text:span text:style-name="T3">Staubildung an der Rezeption vermeiden!</text:span></text:p>
      <text:p text:style-name="P9"/>
      <text:p text:style-name="P10"><text:span text:style-name="T4">Bitte</text:span><text:span text:style-name="T3"> insbesondere </text:span><text:span text:style-name="T4">kein</text:span><text:span text:style-name="T3"> Kleingeld bei jeder Transaktion in die Kaffekasse legen</text:span>, bei Ausbuchung der korrekten Rechnungsbeträge ergibt sich <text:span text:style-name="T5">automatisch</text:span> ein PLUS in der Kasse, dies <text:span text:style-name="T5">kann</text:span> z.B. wöchentlich oder monatlich entnommen und <text:span text:style-name="T5">passend</text:span> in die Kaffekasse gelegt werden, wenn das Geld passend vorhanden <text:span text:style-name="T5">und Zeit dafür </text:span>ist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1-08T12:28:04.576418200</meta:creation-date>
    <dc:date>2026-01-08T13:21:02.809254600</dc:date>
    <meta:editing-duration>PT41M34S</meta:editing-duration>
    <meta:editing-cycles>2</meta:editing-cycles>
    <meta:generator>LibreOffice/25.2.7.2$Windows_X86_64 LibreOffice_project/5cbfd1ab6520636bb5f7b99185aa69bd7456825d</meta:generator>
    <meta:document-statistic meta:table-count="0" meta:image-count="0" meta:object-count="0" meta:page-count="1" meta:paragraph-count="6" meta:word-count="200" meta:character-count="1394" meta:non-whitespace-character-count="1200"/>
  </office:meta>
</office:document-meta>
</file>