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BF6000007000712F49B.jpg" manifest:media-type="image/jpeg"/>
  <manifest:file-entry manifest:full-path="Pictures/100000000000072F00000549B9B497AA.jpg" manifest:media-type="image/jpeg"/>
  <manifest:file-entry manifest:full-path="Pictures/1000000000000BB5000007FE8DAB2C81.jpg" manifest:media-type="image/jpeg"/>
  <manifest:file-entry manifest:full-path="Pictures/10000000000009A80000049DE3A1D7E5.jpg" manifest:media-type="image/jpeg"/>
  <manifest:file-entry manifest:full-path="Pictures/1000000000000BF80000081F52E74E30.jpg" manifest:media-type="image/jpeg"/>
  <manifest:file-entry manifest:full-path="Pictures/10000000000006210000055F50768A83.jpg" manifest:media-type="image/jpeg"/>
  <manifest:file-entry manifest:full-path="Pictures/100000010000074B000002411D0B7F6D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20pt" fo:font-weight="bold" style:font-size-asian="20pt" style:font-weight-asian="bold" style:font-size-complex="20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16pt" fo:font-weight="normal" style:font-size-asian="16pt" style:font-weight-asian="normal" style:font-size-complex="16pt" style:font-weight-complex="normal"/>
    </style:style>
    <style:style style:name="P3" style:family="paragraph" style:parent-style-name="Standard" style:list-style-name="L1">
      <style:paragraph-properties fo:text-align="start" style:justify-single-word="false"/>
    </style:style>
    <style:style style:name="P4" style:family="paragraph" style:parent-style-name="Standard" style:list-style-name="L1">
      <style:paragraph-properties fo:text-align="start" style:justify-single-word="false"/>
      <style:text-properties fo:font-weight="normal" style:font-weight-asian="normal" style:font-weight-complex="normal"/>
    </style:style>
    <style:style style:name="P5" style:family="paragraph" style:parent-style-name="Standard" style:list-style-name="L1">
      <style:paragraph-properties fo:text-align="start" style:justify-single-word="false"/>
      <style:text-properties officeooo:paragraph-rsid="0006ff5d"/>
    </style:style>
    <style:style style:name="P6" style:family="paragraph" style:parent-style-name="Standard" style:list-style-name="L1">
      <style:paragraph-properties fo:text-align="start" style:justify-single-word="false"/>
      <style:text-properties fo:font-size="16pt" fo:font-weight="normal" officeooo:rsid="00073468" officeooo:paragraph-rsid="00073468" style:font-size-asian="16pt" style:font-weight-asian="normal" style:font-size-complex="16pt" style:font-weight-complex="normal"/>
    </style:style>
    <style:style style:name="P7" style:family="paragraph" style:parent-style-name="Standard" style:list-style-name="L1">
      <style:paragraph-properties fo:text-align="start" style:justify-single-word="false"/>
      <style:text-properties fo:font-size="16pt" fo:font-weight="normal" officeooo:paragraph-rsid="0006ff5d" style:font-size-asian="16pt" style:font-weight-asian="normal" style:font-size-complex="16pt" style:font-weight-complex="normal"/>
    </style:style>
    <style:style style:name="P8" style:family="paragraph" style:parent-style-name="Standard" style:list-style-name="L1">
      <style:paragraph-properties fo:text-align="start" style:justify-single-word="false"/>
      <style:text-properties officeooo:paragraph-rsid="000840c6"/>
    </style:style>
    <style:style style:name="T1" style:family="text">
      <style:text-properties fo:font-size="16pt" fo:font-weight="normal" style:font-size-asian="16pt" style:font-weight-asian="normal" style:font-size-complex="16pt" style:font-weight-complex="normal"/>
    </style:style>
    <style:style style:name="T2" style:family="text">
      <style:text-properties fo:font-size="16pt" fo:font-weight="bold" style:font-size-asian="16pt" style:font-weight-asian="bold" style:font-size-complex="16pt" style:font-weight-complex="bold"/>
    </style:style>
    <style:style style:name="T3" style:family="text">
      <style:text-properties fo:font-size="16pt" style:font-size-asian="16pt" style:font-size-complex="16pt"/>
    </style:style>
    <style:style style:name="T4" style:family="text">
      <style:text-properties fo:font-size="16pt" officeooo:rsid="00073468" style:font-size-asian="16pt" style:font-size-complex="16pt"/>
    </style:style>
    <style:style style:name="T5" style:family="text">
      <style:text-properties fo:font-size="16pt" fo:font-weight="normal" officeooo:rsid="0006ff5d" style:font-size-asian="16pt" style:font-weight-asian="normal" style:font-size-complex="16pt" style:font-weight-complex="normal"/>
    </style:style>
    <style:style style:name="T6" style:family="text">
      <style:text-properties fo:font-size="16pt" fo:font-weight="normal" officeooo:rsid="0007ca53" style:font-size-asian="16pt" style:font-weight-asian="normal" style:font-size-complex="16pt" style:font-weight-complex="normal"/>
    </style:style>
    <style:style style:name="T7" style:family="text">
      <style:text-properties fo:font-size="16pt" fo:font-weight="normal" officeooo:rsid="000840c6" style:font-size-asian="16pt" style:font-weight-asian="normal" style:font-size-complex="16pt" style:font-weight-complex="normal"/>
    </style:style>
    <style:style style:name="T8" style:family="text"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T9" style:family="text">
      <style:text-properties fo:font-size="16pt" fo:font-weight="normal" officeooo:rsid="00073468" style:font-size-asian="16pt" style:font-weight-asian="normal" style:font-size-complex="16pt" style:font-weight-complex="normal"/>
    </style:style>
    <style:style style:name="T10" style:family="text">
      <style:text-properties fo:font-size="16pt" fo:font-style="normal" fo:font-weight="normal" style:font-size-asian="16pt" style:font-style-asian="normal" style:font-weight-asian="normal" style:font-size-complex="16pt" style:font-style-complex="normal" style:font-weight-complex="normal"/>
    </style:style>
    <style:style style:name="T11" style:family="text">
      <style:text-properties fo:font-size="16pt" fo:font-style="normal" fo:font-weight="normal" officeooo:rsid="000840c6" style:font-size-asian="16pt" style:font-style-asian="normal" style:font-weight-asian="normal" style:font-size-complex="16pt" style:font-style-complex="normal" style:font-weight-complex="normal"/>
    </style:style>
    <style:style style:name="T12" style:family="text">
      <style:text-properties fo:font-size="16pt" fo:font-style="italic" fo:font-weight="bold" officeooo:rsid="000840c6" style:font-size-asian="16pt" style:font-style-asian="italic" style:font-weight-asian="bold" style:font-size-complex="16pt" style:font-style-complex="italic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Versand von Unterlagen – Rechnungen per E-mail</text:p>
      <text:p text:style-name="P2"/>
      <text:list text:style-name="L1">
        <text:list-item>
          <text:p text:style-name="P3"><draw:frame draw:style-name="fr1" draw:name="Grafik2" text:anchor-type="paragraph" svg:x="0.907cm" svg:y="13.617cm" svg:width="14.377cm" svg:height="10.135cm" draw:z-index="1"><draw:image xlink:href="Pictures/1000000000000BB5000007FE8DAB2C81.jpg" xlink:type="simple" xlink:show="embed" xlink:actuate="onLoad" draw:mime-type="image/jpeg"/></draw:frame><draw:frame draw:style-name="fr1" draw:name="Grafik1" text:anchor-type="paragraph" svg:x="1.277cm" svg:y="2.434cm" svg:width="13.672cm" svg:height="9.58cm" draw:z-index="0"><draw:image xlink:href="Pictures/1000000000000BF80000081F52E74E30.jpg" xlink:type="simple" xlink:show="embed" xlink:actuate="onLoad" draw:mime-type="image/jpeg"/></draw:frame><text:span text:style-name="T1">Grundsätzlich den Patienten bereits bei der Aufnahme fragen ob der Pat. Email hat und nutzt – </text:span><text:span text:style-name="T2">Das Email Feld bitte IMMER ausfüllen </text:span><text:span text:style-name="T1">sollte der Pat. keine Email haben / wünschen dies so eintragen s.u. ! Diese Daten beim Erscheinen des Pat. abfragen, falls noch nicht eingepflegt!</text:span></text:p>
        </text:list-item>
        <text:list-item>
          <text:p text:style-name="P4"><text:soft-page-break/><text:span text:style-name="T3">Immer fragen, ob der Pat. gedruckte oder digitale Rechnung bevorzugt (</text:span><text:span text:style-name="T4">die meisten Leute w</text:span><text:span text:style-name="T3">ollen die Rechnung digital)!</text:span></text:p>
        </text:list-item>
        <text:list-item>
          <text:p text:style-name="P5"><text:span text:style-name="T1">Zunächst wird die Rechnung als PDF ausgedruckt, </text:span><text:span text:style-name="T5">dies muss (leider) sein, da sonst keine Rechnungsnummer Erzeugt wird. </text:span><text:span text:style-name="T6">Dazu den Druckertreiber: ‚</text:span><text:span text:style-name="T7">Microsoft Print to PDF‘ (s.u.) verwenden.</text:span></text:p>
        </text:list-item>
        <text:list-item>
          <text:p text:style-name="P6"><draw:frame draw:style-name="fr2" draw:name="Bild2" text:anchor-type="char" svg:x="0.647cm" svg:y="0.035cm" svg:width="16.365cm" svg:height="14.34cm" draw:z-index="6"><draw:image xlink:href="Pictures/10000000000006210000055F50768A83.jpg" xlink:type="simple" xlink:show="embed" xlink:actuate="onLoad" draw:mime-type="image/jpeg"/></draw:frame>Nach dem klick auf ‚Drucken‘ erscheint folgendes Bild, das PDF sollte im Ordner ‚H:Drucke\Rechnungen\DruckPDF_EmailVersandt‘ gespeichert werden der Name ist egal und vorhandene PDF Dateien können überschrieben werden, da die Rechnungen später immer <draw:frame draw:style-name="fr2" draw:name="Bild1" text:anchor-type="char" svg:x="0.917cm" svg:y="18.034cm" svg:width="16.365cm" svg:height="5.057cm" draw:z-index="5"><draw:image xlink:href="Pictures/100000010000074B000002411D0B7F6D.png" xlink:type="simple" xlink:show="embed" xlink:actuate="onLoad" draw:mime-type="image/png"/></draw:frame>wieder über den PatInfo Reiter wieder aufrufbar sind (s.u.)!</text:p>
          <text:p text:style-name="P7"><text:soft-page-break/></text:p>
        </text:list-item>
        <text:list-item>
          <text:p text:style-name="P5"><draw:frame draw:style-name="fr1" draw:name="Grafik3" text:anchor-type="paragraph" svg:x="1.162cm" svg:y="3.385cm" svg:width="16.365cm" svg:height="11.379cm" draw:z-index="2"><draw:image xlink:href="Pictures/100000000000072F00000549B9B497AA.jpg" xlink:type="simple" xlink:show="embed" xlink:actuate="onLoad" draw:mime-type="image/jpeg"/></draw:frame><text:span text:style-name="T1">Der Versandt einer Rechnung per Email läuft genau so ab wie der Druck! Es ist im Druckdialog (s.u.) lediglich des Feld oben rechts </text:span><text:span text:style-name="T8">Druck umleiten</text:span><text:span text:style-name="T1"> anzuklicken und dann </text:span><text:span text:style-name="T8">E-Mail mit PDF-Anhang</text:span><text:span text:style-name="T1"> auszuwählen, </text:span><text:span text:style-name="T9">bitte beachten ggf. den Haken bei ‚Kopie drucken‘ raus zu nehmen </text:span><text:span text:style-name="T7">(s.o.)</text:span><text:span text:style-name="T9">!</text:span></text:p>
        </text:list-item>
        <text:list-item>
          <text:p text:style-name="P3"><text:span text:style-name="T1">Nach der Auswahl: </text:span><text:span text:style-name="T8">E-Mail mit PDF-Anhang</text:span><text:span text:style-name="T10"> den auf Drucken klicken, nach einem kurzen Moment gelangt man automatisch in den Email Versandt Dialog, hier ist bereits alles korrekt eingestellt bis auf die Betreff und anschreiben Zeile:</text:span></text:p>
        </text:list-item>
        <text:list-item>
          <text:p text:style-name="P3"><draw:frame draw:style-name="fr1" draw:name="Grafik5" text:anchor-type="paragraph" svg:x="1.083cm" svg:y="0.291cm" svg:width="16.365cm" svg:height="9.576cm" draw:z-index="3"><draw:image xlink:href="Pictures/1000000000000BF6000007000712F49B.jpg" xlink:type="simple" xlink:show="embed" xlink:actuate="onLoad" draw:mime-type="image/jpeg"/></draw:frame><text:soft-page-break/><text:span text:style-name="T10">Abschließend sollte noch die Betreff Zeile um das Datum der Rechnung und ein kurzer standard Text, </text:span><text:span text:style-name="T11">z.B.</text:span><text:span text:style-name="T10">: „</text:span><text:span text:style-name="T11">siehe Anhang</text:span><text:span text:style-name="T10">“ eingefügt werden, dann nur noch auf senden klicken → FERTIG </text:span></text:p>
        </text:list-item>
        <text:list-item>
          <text:p text:style-name="P8"><draw:frame draw:style-name="fr1" draw:name="Grafik6" text:anchor-type="paragraph" svg:x="0.131cm" svg:y="4.8cm" svg:width="17.531cm" svg:height="8.375cm" draw:z-index="4"><draw:image xlink:href="Pictures/10000000000009A80000049DE3A1D7E5.jpg" xlink:type="simple" xlink:show="embed" xlink:actuate="onLoad" draw:mime-type="image/jpeg"/></draw:frame><text:span text:style-name="T10">Der Pat. verlangt </text:span><text:span text:style-name="T11">nachträglich </text:span><text:span text:style-name="T10">eine Rechnungskopie → Auch hier bitte nachfragen, ob der Pat. lieber eine Kopie per Email wünscht </text:span><text:span text:style-name="T11">dies wird meistens der Fall sein</text:span><text:span text:style-name="T10">. Unter dem Reiter </text:span><text:span text:style-name="T8">Patinfo</text:span><text:span text:style-name="T10"> die Rechnung raussuchen und </text:span><text:span text:style-name="T11">auf </text:span><text:span text:style-name="T10">das Feld: </text:span><text:span text:style-name="T8">...Rechnung...gedruckt </text:span><text:span text:style-name="T12">(s.u.)</text:span><text:span text:style-name="T10"> mit der linken Maustaste doppelklicken, daraufhin gelangt man erneut in den Druckdialog, danach weiter wie be</text:span><text:span text:style-name="T11">i Schritt 5 (in diesem Fall jedoch den Haken bei ‚Kopie drucken‘ gesetzt lassen)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letter-kerning="true" style:font-name-asian="SimSun" style:font-size-asian="12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de" fo:country="DE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Hans-Bernd Lindemann</meta:initial-creator>
    <meta:creation-date>2024-04-10T06:38:28.92</meta:creation-date>
    <dc:date>2025-09-19T10:46:27.820944400</dc:date>
    <meta:editing-duration>PT1H4M48S</meta:editing-duration>
    <meta:editing-cycles>7</meta:editing-cycles>
    <meta:generator>LibreOffice/25.2.5.2$Windows_X86_64 LibreOffice_project/03d19516eb2e1dd5d4ccd751a0d6f35f35e08022</meta:generator>
    <meta:document-statistic meta:table-count="0" meta:image-count="7" meta:object-count="0" meta:page-count="4" meta:paragraph-count="9" meta:word-count="319" meta:character-count="2082" meta:non-whitespace-character-count="1777"/>
  </office:meta>
</office:document-meta>
</file>