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7C000000E837EE22CB.jpg"/>
  <manifest:file-entry manifest:media-type="image/jpeg" manifest:full-path="Pictures/100000000000046D0000032E86569B2F.jpg"/>
  <manifest:file-entry manifest:media-type="image/jpeg" manifest:full-path="Pictures/10000000000001630000009DB344CC6E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TI- Konnektor Status einsehen:</text:p>
      <text:p text:style-name="P2"/>
      <text:p text:style-name="P2">1. Nur an der Station ReziFront:</text:p>
      <text:p text:style-name="P2"><draw:frame draw:style-name="fr1" draw:name="Grafik1" text:anchor-type="paragraph" svg:width="10.054cm" svg:height="6.138cm" draw:z-index="0"><draw:image xlink:href="Pictures/100000000000017C000000E837EE22CB.jpg" xlink:type="simple" xlink:show="embed" xlink:actuate="onLoad"/></draw:frame></text:p>
      <text:p text:style-name="P2">2. allg. Verwaltung aufrufen (?)</text:p>
      <text:p text:style-name="P2"/>
      <text:p text:style-name="P2">3.</text:p>
      <text:p text:style-name="P2"><draw:frame draw:style-name="fr1" draw:name="Grafik2" text:anchor-type="paragraph" svg:width="9.393cm" svg:height="4.154cm" draw:z-index="1"><draw:image xlink:href="Pictures/10000000000001630000009DB344CC6E.jpg" xlink:type="simple" xlink:show="embed" xlink:actuate="onLoad"/></draw:frame>4.</text:p>
      <text:p text:style-name="P2"><draw:frame draw:style-name="fr1" draw:name="Grafik3" text:anchor-type="paragraph" svg:width="15.221cm" svg:height="10.686cm" draw:z-index="2"><draw:image xlink:href="Pictures/100000000000046D0000032E86569B2F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Hans-Bernd Lindemann</meta:initial-creator>
    <meta:creation-date>2024-05-01T07:20:55.83</meta:creation-date>
    <meta:document-statistic meta:table-count="0" meta:image-count="3" meta:object-count="0" meta:page-count="1" meta:paragraph-count="5" meta:word-count="17" meta:character-count="98"/>
    <dc:date>2024-05-01T07:27:39.30</dc:date>
    <dc:creator>Hans-Bernd Lindemann</dc:creator>
    <meta:editing-duration>PT6M44S</meta:editing-duration>
    <meta:editing-cycles>1</meta:editing-cycles>
    <meta:generator>OpenOffice/4.1.15$Win32 OpenOffice.org_project/4115m2$Build-9813</meta:generator>
  </office:meta>
</office:document-meta>
</file>