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e1" style:family="table">
      <style:table-properties style:width="27.279cm" fo:margin-left="-0.688cm" fo:margin-right="-1.72cm" table:align="margins"/>
    </style:style>
    <style:style style:name="Tabelle1.A" style:family="table-column">
      <style:table-column-properties style:column-width="7.645cm" style:rel-column-width="18365*"/>
    </style:style>
    <style:style style:name="Tabelle1.B" style:family="table-column">
      <style:table-column-properties style:column-width="8.68cm" style:rel-column-width="20853*"/>
    </style:style>
    <style:style style:name="Tabelle1.C" style:family="table-column">
      <style:table-column-properties style:column-width="10.954cm" style:rel-column-width="26317*"/>
    </style:style>
    <style:style style:name="Tabelle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1.C1" style:family="table-cell">
      <style:table-cell-properties fo:padding="0.097cm" fo:border="0.05pt solid #000000"/>
    </style:style>
    <style:style style:name="Tabelle1.2" style:family="table-row">
      <style:table-row-properties style:min-row-height="1.194cm"/>
    </style:style>
    <style:style style:name="Tabelle1.A2" style:family="table-cell">
      <style:table-cell-properties fo:padding="0.097cm" fo:border-left="0.05pt solid #000000" fo:border-right="none" fo:border-top="none" fo:border-bottom="0.05pt solid #000000"/>
    </style:style>
    <style:style style:name="Tabelle1.C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 style:list-style-name="L1" style:master-page-name="">
      <style:paragraph-properties fo:margin-left="0cm" fo:margin-right="-3.863cm" fo:text-align="start" style:justify-single-word="false" fo:text-indent="0cm" style:auto-text-indent="false" style:page-number="auto"/>
    </style:style>
    <style:style style:name="P2" style:family="paragraph" style:parent-style-name="Table_20_Contents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P3" style:family="paragraph" style:parent-style-name="Table_20_Contents">
      <style:paragraph-properties fo:margin-left="0cm" fo:margin-right="0.106cm" fo:text-align="start" style:justify-single-word="false" fo:text-indent="0cm" style:auto-text-indent="false" text:number-lines="false" text:line-number="0">
        <style:tab-stops>
          <style:tab-stop style:position="6.747cm"/>
        </style:tab-stops>
      </style:paragraph-properties>
      <style:text-properties fo:font-size="14pt" style:font-size-asian="14pt" style:font-size-complex="14pt"/>
    </style:style>
    <style:style style:name="P4" style:family="paragraph" style:parent-style-name="Table_20_Contents">
      <style:paragraph-properties fo:text-align="start" style:justify-single-word="false"/>
      <style:text-properties fo:font-size="14pt" style:font-size-asian="14pt" style:font-size-complex="14pt"/>
    </style:style>
    <style:style style:name="P5" style:family="paragraph" style:parent-style-name="Table_20_Contents">
      <style:paragraph-properties fo:text-align="start" style:justify-single-word="false"/>
      <style:text-properties officeooo:paragraph-rsid="001601b0"/>
    </style:style>
    <style:style style:name="P6" style:family="paragraph" style:parent-style-name="Table_20_Contents">
      <style:paragraph-properties fo:text-align="start" style:justify-single-word="false">
        <style:tab-stops>
          <style:tab-stop style:position="3.995cm"/>
        </style:tab-stops>
      </style:paragraph-properties>
      <style:text-properties fo:font-size="14pt" style:font-size-asian="14pt" style:font-size-complex="14pt"/>
    </style:style>
    <style:style style:name="P7" style:family="paragraph" style:parent-style-name="Standard">
      <style:paragraph-properties fo:text-align="start" style:justify-single-word="false">
        <style:tab-stops>
          <style:tab-stop style:position="3.995cm"/>
        </style:tab-stops>
      </style:paragraph-properties>
      <style:text-properties fo:font-size="14pt" style:font-size-asian="14pt" style:font-size-complex="14pt"/>
    </style:style>
    <style:style style:name="P8" style:family="paragraph" style:parent-style-name="Table_20_Contents">
      <style:paragraph-properties fo:margin-left="0cm" fo:margin-right="-0.3cm" fo:text-align="start" style:justify-single-word="false" fo:text-indent="0cm" style:auto-text-indent="false" text:number-lines="false" text:line-number="0"/>
      <style:text-properties fo:font-size="14pt" style:font-size-asian="14pt" style:font-size-complex="14pt"/>
    </style:style>
    <style:style style:name="P9" style:family="paragraph" style:parent-style-name="Standard">
      <style:paragraph-properties fo:margin-left="0cm" fo:margin-right="-3.863cm" fo:text-align="start" style:justify-single-word="false" fo:text-indent="0cm" style:auto-text-indent="false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officeooo:rsid="00144ca0"/>
    </style:style>
    <style:style style:name="T3" style:family="text">
      <style:text-properties fo:font-size="14pt" officeooo:rsid="00144ca0" style:font-size-asian="14pt" style:font-size-complex="14pt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normal" style:font-weight-asian="normal" style:font-weight-complex="normal"/>
    </style:style>
    <text:list-style style:name="L1">
      <text:list-level-style-bullet text:level="1" loext:num-list-format="%1%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tarSymbol" style:font-charset="x-symbol"/>
      </text:list-level-style-bullet>
      <text:list-level-style-bullet text:level="2" loext:num-list-format="%2%" text:bullet-char="✔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tarSymbol" style:font-charset="x-symbol"/>
      </text:list-level-style-bullet>
      <text:list-level-style-bullet text:level="3" loext:num-list-format="%3%" text:bullet-char="✔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tarSymbol" style:font-charset="x-symbol"/>
      </text:list-level-style-bullet>
      <text:list-level-style-bullet text:level="4" loext:num-list-format="%4%" text:bullet-char="✔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tarSymbol" style:font-charset="x-symbol"/>
      </text:list-level-style-bullet>
      <text:list-level-style-bullet text:level="5" loext:num-list-format="%5%" text:bullet-char="✔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tarSymbol" style:font-charset="x-symbol"/>
      </text:list-level-style-bullet>
      <text:list-level-style-bullet text:level="6" loext:num-list-format="%6%" text:bullet-char="✔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tarSymbol" style:font-charset="x-symbol"/>
      </text:list-level-style-bullet>
      <text:list-level-style-bullet text:level="7" loext:num-list-format="%7%" text:bullet-char="✔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tarSymbol" style:font-charset="x-symbol"/>
      </text:list-level-style-bullet>
      <text:list-level-style-bullet text:level="8" loext:num-list-format="%8%" text:bullet-char="✔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tarSymbol" style:font-charset="x-symbol"/>
      </text:list-level-style-bullet>
      <text:list-level-style-bullet text:level="9" loext:num-list-format="%9%" text:bullet-char="✔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tarSymbol" style:font-charset="x-symbol"/>
      </text:list-level-style-bullet>
      <text:list-level-style-bullet text:level="10" loext:num-list-format="%10%" text:bullet-char="✔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StarSymbol" style:font-charset="x-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L1">
        <text:list-header>
          <text:p text:style-name="P1"><text:tab/> <text:s text:c="65"/></text:p>
        </text:list-header>
      </text:list>
      <table:table table:name="Tabelle1" table:style-name="Tabelle1">
        <table:table-column table:style-name="Tabelle1.A"/>
        <table:table-column table:style-name="Tabelle1.B"/>
        <table:table-column table:style-name="Tabelle1.C"/>
        <table:table-row>
          <table:table-cell table:style-name="Tabelle1.A1" table:number-columns-spanned="2" office:value-type="string">
            <text:p text:style-name="P2">Telefonnummern</text:p>
          </table:table-cell>
          <table:covered-table-cell/>
          <table:table-cell table:style-name="Tabelle1.C1" office:value-type="string">
            <text:p text:style-name="P2">Durchstellen</text:p>
          </table:table-cell>
        </table:table-row>
        <table:table-row table:style-name="Tabelle1.2">
          <table:table-cell table:style-name="Tabelle1.A2" office:value-type="string">
            <text:p text:style-name="P3"><text:s text:c="9"/></text:p>
            <text:p text:style-name="P3">weißes Telefon : <text:s text:c="3"/>9833125 <text:s text:c="7"/></text:p>
            <text:p text:style-name="P4"/>
            <text:p text:style-name="P4">Praxishandy : <text:s text:c="7"/>0173 7931888</text:p>
            <text:p text:style-name="P4"/>
            <text:p text:style-name="P4">H.B. Handy : <text:s text:c="8"/>0170 3589825</text:p>
            <text:p text:style-name="P4"/>
            <text:p text:style-name="P4">H.B. Wohnung: <text:s text:c="4"/>9834780 / **613</text:p>
            <text:p text:style-name="P4"/>
            <text:p text:style-name="P4">Labor: <text:s text:c="19"/>997603 / <text:s/>**614</text:p>
            <text:p text:style-name="P4"/>
            <text:p text:style-name="P5"><text:span text:style-name="T1">Prophylaxe: <text:s text:c="10"/></text:span><text:span text:style-name="T1">9829982</text:span> <text:span text:style-name="T1">/ **612</text:span></text:p>
            <text:p text:style-name="P4"/>
            <text:p text:style-name="P4">Sprechzimmer 3: <text:s text:c="18"/>**611</text:p>
            <text:p text:style-name="P4"/>
            <text:p text:style-name="P4">Rezi <text:span text:style-name="T2">Front:</text:span> <text:s text:c="10"/><text:span text:style-name="T2">4382</text:span> <text:s text:c="2"/>/ <text:s text:c="4"/>**620</text:p>
            <text:p text:style-name="P4"/>
            <text:p text:style-name="P5"><text:span text:style-name="T3">Reziside: <text:s text:c="13"/></text:span><text:span text:style-name="T1">9829928</text:span> <text:span text:style-name="T3"><text:s/>/ **621</text:span></text:p>
            <text:p text:style-name="P4"/>
            <text:p text:style-name="P5"><text:span text:style-name="T1">Prothetik: <text:s text:c="12"/></text:span><text:span text:style-name="T1">9829929 / **610</text:span></text:p>
            <text:p text:style-name="P4"/>
          </table:table-cell>
          <table:table-cell table:style-name="Tabelle1.A2" office:value-type="string">
            <text:p text:style-name="P4"/>
            <text:p text:style-name="P4">ZIS GmbH : <text:s text:c="17"/>0251 507300</text:p>
            <text:p text:style-name="P4">BDV Support : <text:s text:c="13"/>02301 90910</text:p>
            <text:p text:style-name="P4"/>
            <text:p text:style-name="P4">Orange Support : <text:s text:c="10"/>07351 4749920</text:p>
            <text:p text:style-name="P4">Kd. Nr.: 32094.001</text:p>
            <text:p text:style-name="P4"/>
            <text:p text:style-name="P4">Dampsoft Support : <text:s text:c="6"/>04352 917171</text:p>
            <text:p text:style-name="P4">Technik Hotline: <text:s text:c="11"/>04352 917172</text:p>
            <text:p text:style-name="P4">Anwendernr.: <text:s text:c="3"/><text:span text:style-name="T4">19065</text:span></text:p>
            <text:p text:style-name="P4"/>
            <text:p text:style-name="P6">Peter Düker : <text:s text:c="16"/>0179 5130567</text:p>
            <text:p text:style-name="P6"/>
            <text:p text:style-name="P7">VdV Tech. K.D.: <text:s text:c="10"/>02102 1338275</text:p>
            <text:p text:style-name="P7"/>
            <text:p text:style-name="P6">VdV-J. Stremming: <text:s text:c="6"/>0151 12 50 26 92</text:p>
            <text:p text:style-name="P6"/>
            <text:p text:style-name="P6">VdV Sascha Bode: <text:s text:c="7"/>0160 36 44 217</text:p>
            <text:p text:style-name="P6"/>
            <text:p text:style-name="P6">Hr. Daniel (Andre): <text:s text:c="6"/>05271 971253</text:p>
          </table:table-cell>
          <table:table-cell table:style-name="Tabelle1.C2" office:value-type="string">
            <text:p text:style-name="P4"><text:s/></text:p>
            <text:p text:style-name="P4">1) Jemand ruft an und möchte verbunden werden </text:p>
            <text:p text:style-name="P4"/>
            <text:p text:style-name="P4">2) Anrufer auf <text:span text:style-name="T4">Halten </text:span><text:span text:style-name="T5">setzen (linke Taste unterhalb des Displays)</text:span></text:p>
            <text:p text:style-name="P4"/>
            <text:p text:style-name="P8">3) gewünschte Kurzwahl wählen und mit ✔ </text:p>
            <text:p text:style-name="P4"><text:s text:c="4"/>bestätigen </text:p>
            <text:p text:style-name="P4"/>
            <text:p text:style-name="P4">4) Nach Rücksprache zum vermitteln Taste <text:span text:style-name="T4">Transfer</text:span></text:p>
            <text:p text:style-name="P4">(unterhalb Display 2. von links) <text:s/>drücken, dann oben rechts die gehaltene Nummer auswählen:</text:p>
            <text:p text:style-name="P4">oberste Taste rechts neben dem Display</text:p>
            <text:p text:style-name="P4"/>
            <text:p text:style-name="P4">5) Im Display erscheint „Beendet...“ und signalisiert die erfolgreiche Weiterleitung</text:p>
          </table:table-cell>
        </table:table-row>
      </table:table>
      <text:p text:style-name="P9"/>
      <text:p text:style-name="P9"/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letter-kerning="true" style:font-name-asian="SimSun" style:font-size-asian="12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de" fo:country="DE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ne_20_numbering" style:display-name="Line numbering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1.693cm" fo:margin-right="3.13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2-27T12:00:03.90</meta:creation-date>
    <dc:date>2025-09-12T08:08:31.787821700</dc:date>
    <meta:editing-duration>PT7H22M37S</meta:editing-duration>
    <meta:editing-cycles>20</meta:editing-cycles>
    <meta:generator>LibreOffice/25.2.5.2$Windows_X86_64 LibreOffice_project/03d19516eb2e1dd5d4ccd751a0d6f35f35e08022</meta:generator>
    <meta:print-date>2023-02-27T14:20:43.58</meta:print-date>
    <meta:document-statistic meta:table-count="1" meta:image-count="0" meta:object-count="0" meta:page-count="1" meta:paragraph-count="35" meta:word-count="165" meta:character-count="1330" meta:non-whitespace-character-count="888"/>
  </office:meta>
</office:document-meta>
</file>