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 style:list-style-name="L1">
      <style:text-properties fo:font-size="14pt" style:font-size-asian="14pt" style:font-size-complex="14pt"/>
    </style:style>
    <style:style style:name="P3" style:family="paragraph" style:parent-style-name="Standard" style:list-style-name="L1">
      <style:text-properties fo:font-size="14pt" officeooo:rsid="0004007c" officeooo:paragraph-rsid="0004007c" style:font-size-asian="14pt" style:font-size-complex="14pt"/>
    </style:style>
    <style:style style:name="P4" style:family="paragraph" style:parent-style-name="Standard">
      <style:text-properties fo:font-size="14pt" fo:font-weight="normal" officeooo:paragraph-rsid="00053b55" style:font-size-asian="14pt" style:font-weight-asian="normal" style:font-size-complex="14pt" style:font-weight-complex="normal"/>
    </style:style>
    <style:style style:name="P5" style:family="paragraph" style:parent-style-name="Standard">
      <style:text-properties fo:font-size="14pt" fo:font-weight="normal" officeooo:rsid="00053b55" officeooo:paragraph-rsid="00053b55" style:font-size-asian="14pt" style:font-weight-asian="normal" style:font-size-complex="14pt" style:font-weight-complex="normal"/>
    </style:style>
    <style:style style:name="P6" style:family="paragraph" style:parent-style-name="Standard">
      <style:text-properties fo:font-weight="normal" style:font-weight-asian="normal" style:font-weight-complex="normal"/>
    </style:style>
    <style:style style:name="T1" style:family="text">
      <style:text-properties officeooo:rsid="0004007c"/>
    </style:style>
    <style:style style:name="T2" style:family="text">
      <style:text-properties style:text-underline-style="solid" style:text-underline-width="auto" style:text-underline-color="font-color" officeooo:rsid="00053b55"/>
    </style:style>
    <style:style style:name="T3" style:family="text">
      <style:text-properties style:text-underline-style="solid" style:text-underline-width="auto" style:text-underline-color="font-color" officeooo:rsid="0004007c"/>
    </style:style>
    <style:style style:name="T4" style:family="text">
      <style:text-properties fo:font-weight="bold" style:font-weight-asian="bold" style:font-weight-complex="bol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äzisionsabdruck Korrekturabformung (2 Phasen):</text:p>
      <text:p text:style-name="P1"/>
      <text:list text:style-name="L1">
        <text:list-item>
          <text:p text:style-name="P2"><text:span text:style-name="T1">unter sich gehende Stellen: tiefe keilförmige Defekte, verschachtelte UK Frontzähne und Brückenglieder </text:span>ausblocken</text:p>
        </text:list-item>
        <text:list-item>
          <text:p text:style-name="P2">Abdrucklöffel pass<text:span text:style-name="T1">end aussuchen, probieren ob dieser nirgends drückt</text:span></text:p>
        </text:list-item>
        <text:list-item>
          <text:p text:style-name="P2">Fäden legen</text:p>
        </text:list-item>
        <text:list-item>
          <text:p text:style-name="P3">1. Abformung mit Compress Hevy (gelber Ansatz am Pentamix Gerät in Zimmer 3)</text:p>
        </text:list-item>
        <text:list-item>
          <text:p text:style-name="P2">Adruck ausschneiden: <text:span text:style-name="T1">untersichgehende Stellen und Interdentalpapillen entfernen, Reposition testen</text:span></text:p>
        </text:list-item>
        <text:list-item>
          <text:p text:style-name="P2">Abdruck mit Alkoh<text:span text:style-name="T1">o</text:span>l <text:span text:style-name="T1">ab</text:span>spülen</text:p>
        </text:list-item>
        <text:list-item>
          <text:p text:style-name="P2">Fäden entfernen</text:p>
        </text:list-item>
        <text:list-item>
          <text:p text:style-name="P2">Soft <text:span text:style-name="T1">(S4) erst in die Sulci wo die Fäden lagen mit der Spitze applizieren, anschließend auch in den ausgeschnittenen Vorabdruck</text:span></text:p>
        </text:list-item>
        <text:list-item>
          <text:p text:style-name="P2">D<text:span text:style-name="T1">en </text:span>Abdruck <text:span text:style-name="T1">repositionieren und für ca 15 sec feste runter drücken dann noch leicht fixieren bis zur vollständigen Aushärtung, anschließend den Abdruck entnehmen</text:span></text:p>
          <text:p text:style-name="P2"/>
        </text:list-item>
      </text:list>
      <text:p text:style-name="Standard"/>
      <text:p text:style-name="P4"><text:span text:style-name="T2">W</text:span><text:span text:style-name="T3">ichtig bei der Entnahme von Abdrücken allgemein:</text:span><text:span text:style-name="T1"> </text:span></text:p>
      <text:p text:style-name="P5">Abdruck von hinten nach vorne, quasi ‚drehen‘, dabei an den seitlichen Rändern mit beiden Zeigefingern oder Daumen leicht unterstützen.</text:p>
      <text:p text:style-name="P5"><text:span text:style-name="T4">Nicht am Löffelgriff im UK nach oben ziehen, bzw. im OK nach unten drücken! </text:span>Diese Bewegung richtet sich gegen die natürliche Stellung der Zähne verursacht dem Pat. Schmerzen und führt zum abreißen von Abdruckmasse.</text:p>
      <text:p text:style-name="P6"/>
      <text:p text:style-name="P6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Hans-Bernd Dr. Lindemann</meta:initial-creator>
    <meta:creation-date>2022-11-23T12:15:55.85</meta:creation-date>
    <dc:date>2025-09-19T13:49:51.296210000</dc:date>
    <meta:editing-duration>PT2H3M4S</meta:editing-duration>
    <meta:editing-cycles>9</meta:editing-cycles>
    <meta:generator>LibreOffice/25.2.5.2$Windows_X86_64 LibreOffice_project/03d19516eb2e1dd5d4ccd751a0d6f35f35e08022</meta:generator>
    <meta:document-statistic meta:table-count="0" meta:image-count="0" meta:object-count="0" meta:page-count="1" meta:paragraph-count="13" meta:word-count="167" meta:character-count="1162" meta:non-whitespace-character-count="1016"/>
  </office:meta>
</office:document-meta>
</file>