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28pt" fo:font-weight="normal" style:font-size-asian="28pt" style:font-weight-asian="normal" style:font-size-complex="28pt" style:font-weight-complex="normal"/>
    </style:style>
    <style:style style:name="P2" style:family="paragraph" style:parent-style-name="Standard">
      <style:text-properties fo:font-size="28pt" fo:font-weight="bold" style:font-size-asian="28pt" style:font-weight-asian="bold" style:font-size-complex="28pt" style:font-weight-complex="bold"/>
    </style:style>
    <style:style style:name="P3" style:family="paragraph" style:parent-style-name="Standard">
      <style:text-properties fo:font-size="22pt" fo:font-weight="normal" style:font-size-asian="22pt" style:font-weight-asian="normal" style:font-size-complex="22pt" style:font-weight-complex="normal"/>
    </style:style>
    <style:style style:name="P4" style:family="paragraph" style:parent-style-name="Standard" style:list-style-name="L1">
      <style:text-properties fo:font-size="22pt" fo:font-weight="normal" style:font-size-asian="22pt" style:font-weight-asian="normal" style:font-size-complex="22pt" style:font-weight-complex="normal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Sidexis Konstanzaufnahme <text:s/>Sensor </text:p>
      <text:p text:style-name="P1"/>
      <text:p text:style-name="P1"/>
      <text:list xml:id="list7049190202111452144" text:style-name="L1">
        <text:list-item>
          <text:p text:style-name="P4">Sidexis</text:p>
        </text:list-item>
        <text:list-item>
          <text:p text:style-name="P4">Extras</text:p>
        </text:list-item>
        <text:list-item>
          <text:p text:style-name="P4">Konstanzprüfung</text:p>
        </text:list-item>
        <text:list-item>
          <text:p text:style-name="P4">Intraorale Röntgenaufnahme XL (Tubus)</text:p>
        </text:list-item>
        <text:list-item>
          <text:p text:style-name="P4">Heliodent (gewünschtes Zimmer und Sensor Groß oder Klein )</text:p>
        </text:list-item>
        <text:list-item>
          <text:p text:style-name="P4">Prüfkörper (Zimmer 2 unterste Schublade Beh.-Seite) wo Endo Zubehör liegt.!</text:p>
        </text:list-item>
        <text:list-item>
          <text:p text:style-name="P4">Sensor in den Prüfkörper </text:p>
        </text:list-item>
        <text:list-item>
          <text:p text:style-name="P4">auslösen und speichern</text:p>
        </text:list-item>
        <text:list-item>
          <text:p text:style-name="P4">mit der Tür nach draussen, neuen Sensor anwählen!</text:p>
          <text:p text:style-name="P4"/>
        </text:list-item>
      </text:list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05-11T13:46:28.19</meta:creation-date>
    <meta:document-statistic meta:table-count="0" meta:image-count="0" meta:object-count="0" meta:page-count="1" meta:paragraph-count="10" meta:word-count="53" meta:character-count="336"/>
    <dc:date>2023-05-11T13:52:19.21</dc:date>
    <meta:editing-duration>PT5M51S</meta:editing-duration>
    <meta:editing-cycles>1</meta:editing-cycles>
    <meta:generator>OpenOffice/4.1.13$Win32 OpenOffice.org_project/4113m1$Build-9810</meta:generator>
  </office:meta>
</office:document-meta>
</file>