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Aptos" svg:font-family="Aptos" style:font-family-generic="roman" style:font-pitch="variable"/>
    <style:font-face style:name="Aptos Display" svg:font-family="'Aptos Display'" style:font-family-generic="roman" style:font-pitch="variable"/>
    <style:font-face style:name="Corporate S" svg:font-family="'Corporate S'" style:font-family-generic="roman" style:font-pitch="variable"/>
    <style:font-face style:name="Corporate S Demi" svg:font-family="'Corporate S Demi'" style:font-family-generic="roman" style:font-pitch="variable"/>
    <style:font-face style:name="Corporate S Medium" svg:font-family="'Corporate S Medium'" style:font-family-generic="roman" style:font-pitch="variable"/>
    <style:font-face style:name="MinionPro-Regular" svg:font-family="MinionPro-Regular" style:font-family-generic="roman" style:font-pitch="variable"/>
    <style:font-face style:name="Arial" svg:font-family="Arial" style:font-family-generic="swiss" style:font-pitch="variabl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Corporate S1" svg:font-family="'Corporate S'" style:font-family-generic="system" style:font-pitch="variable"/>
    <style:font-face style:name="Corporate S Demi1" svg:font-family="'Corporate S Demi'" style:font-family-generic="system" style:font-pitch="variable"/>
    <style:font-face style:name="Corporate S Medium1" svg:font-family="'Corporate S Medium'" style:font-family-generic="system" style:font-pitch="variable"/>
    <style:font-face style:name="Microsoft YaHei" svg:font-family="'Microsoft YaHei'" style:font-family-generic="system" style:font-pitch="variable"/>
    <style:font-face style:name="MinionPro-Regular1" svg:font-family="MinionPro-Regular" style:font-family-generic="system" style:font-pitch="variable"/>
    <style:font-face style:name="SimSun" svg:font-family="SimSun" style:font-family-generic="system" style:font-pitch="variable"/>
  </office:font-face-decls>
  <office:automatic-styles>
    <style:style style:name="P1" style:family="paragraph" style:parent-style-name="_5b_Einf._20_Abs._5d_">
      <style:text-properties style:font-name="Corporate S" fo:font-size="11.5pt" style:font-size-asian="11.5pt" style:font-name-complex="Corporate S1" style:font-size-complex="11.5pt"/>
    </style:style>
    <style:style style:name="P2" style:family="paragraph" style:parent-style-name="_5b_Einf._20_Abs._5d_">
      <style:text-properties style:font-name="Corporate S" fo:font-size="11.5pt" fo:font-weight="bold" style:font-size-asian="11.5pt" style:font-weight-asian="bold" style:font-name-complex="Corporate S1" style:font-size-complex="11.5pt" style:font-weight-complex="bold"/>
    </style:style>
    <style:style style:name="P3" style:family="paragraph" style:parent-style-name="_5b_Einf._20_Abs._5d_" style:master-page-name="Standard">
      <style:paragraph-properties style:page-number="auto"/>
    </style:style>
    <style:style style:name="T1" style:family="text">
      <style:text-properties style:font-name="Corporate S" fo:font-size="24pt" fo:letter-spacing="0.025cm" fo:font-weight="bold" style:font-size-asian="24pt" style:font-weight-asian="bold" style:font-name-complex="Corporate S1" style:font-size-complex="24pt" style:font-weight-complex="bold"/>
    </style:style>
    <style:style style:name="T2" style:family="text">
      <style:text-properties style:font-name="Corporate S" fo:font-size="11.5pt" style:font-size-asian="11.5pt" style:font-name-complex="Corporate S1" style:font-size-complex="11.5pt"/>
    </style:style>
    <style:style style:name="T3" style:family="text">
      <style:text-properties style:font-name="Corporate S" fo:font-size="11.5pt" fo:font-weight="bold" style:font-size-asian="11.5pt" style:font-weight-asian="bold" style:font-name-complex="Corporate S1" style:font-size-complex="11.5pt" style:font-weight-complex="bold"/>
    </style:style>
    <style:style style:name="T4" style:family="text">
      <style:text-properties style:font-name="Corporate S Medium" fo:font-size="24pt" fo:letter-spacing="0.025cm" style:font-size-asian="24pt" style:font-name-complex="Corporate S Medium1" style:font-size-complex="24pt"/>
    </style:style>
    <style:style style:name="T5" style:family="text">
      <style:text-properties style:font-name="Corporate S Demi" fo:font-size="11.5pt" style:font-size-asian="11.5pt" style:font-name-complex="Corporate S Demi1" style:font-size-complex="11.5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Einverständniserklärung </text:span><text:span text:style-name="T4">fläsh.</text:span><text:span text:style-name="T1"> Zahnaufhellung</text:span></text:p>
      <text:p text:style-name="P2"/>
      <text:p text:style-name="P2"/>
      <text:p text:style-name="_5b_Einf._20_Abs._5d_"><text:span text:style-name="T3">EINFÜHRUNG</text:span></text:p>
      <text:p text:style-name="_5b_Einf._20_Abs._5d_"><text:span text:style-name="T2">Ich habe diese Informationen erhalten, damit ich eine überlegte und informierte Entscheidung hinsichtlich der Aufhellung meiner Zähne treffen kann. Ich habe das Recht, über jedes Verfahren Fragen zu stellen, bevor ich zustimme, dass das Verfahren bei mir durchgeführt wird. Mein Zahnarzt hat mich darüber informiert, dass meine Zähne verfärbt sind und mit einer Zahnaufhellung („Bleaching“) in der Praxis behandelt werden können. Der Zahnarzt bestimmt die Art der Behandlung und Konzentration des Gels.</text:span></text:p>
      <text:p text:style-name="P1"/>
      <text:p text:style-name="_5b_Einf._20_Abs._5d_"><text:span text:style-name="T3">BESCHREIBUNG DES VERFAHRENS</text:span></text:p>
      <text:p text:style-name="_5b_Einf._20_Abs._5d_"><text:span text:style-name="T2">Die fläsh Aufhellungsbehandlung für die Praxis ist ein Verfahren zur Aufhellung der Farbe meiner Zähne mithilfe einer Kombination aus einem Wasserstoffperoxidgel und einer speziellen Lampe. Während des Verfahrens wird das Aufhellungsgel auf meine Zähne aufgetragen und meine Zähne werden in drei bis vier (3-4) 15-minütigen Sitzungen mit dem Licht aus der fläsh Lampe bestrahlt. </text:span></text:p>
      <text:p text:style-name="_5b_Einf._20_Abs._5d_"><text:span text:style-name="T2">Während der gesamten Behandlung befindet sich ein Retraktor aus Kunststoff („Lippenabhalter“) in meinem Mund, damit dieser geöffnet bleibt. Ich erhalte eine Schutzbrille für meine Augen. Nach Abschluss der Behandlung werden der Retraktor, sämtliches Gel und Gewebeabdeckungen aus meinem Mund entfernt. Vor und nach der Behandlung wird der Farbton meiner oberen Vorderzähne bestimmt und dokumentiert.</text:span></text:p>
      <text:p text:style-name="P1"/>
      <text:p text:style-name="_5b_Einf._20_Abs._5d_"><text:span text:style-name="T3">ALTERNATIVBEHANDLUNGEN</text:span></text:p>
      <text:p text:style-name="_5b_Einf._20_Abs._5d_"><text:span text:style-name="T2">Ich kann mich dafür entscheiden, keine fläsh Behandlung zu erhalten. Sollte ich mich jedoch für die Behandlung entscheiden, weiß ich, dass es Alternativmöglichkeiten zur Aufhellung meiner Zähne gibt, über die mir mein Zahnarzt weitere Informationen geben kann. Zu diesen Behandlungen gehören:</text:span></text:p>
      <text:p text:style-name="_5b_Einf._20_Abs._5d_"><text:span text:style-name="T2">-<text:tab/>Aufhellungszahncremes/Gels, </text:span></text:p>
      <text:p text:style-name="_5b_Einf._20_Abs._5d_"><text:span text:style-name="T2">-<text:tab/>Aufhellungsbehandlungen anderer Herstellerfirmen zur Durchführung in der Zahnarztpraxis,</text:span></text:p>
      <text:p text:style-name="_5b_Einf._20_Abs._5d_"><text:span text:style-name="T2">-<text:tab/>Aufhellungskits für Zuhause („Take Home Whitening“),</text:span></text:p>
      <text:p text:style-name="_5b_Einf._20_Abs._5d_"><text:span text:style-name="T2">-<text:tab/>Veneers oder Composites.</text:span></text:p>
      <text:p text:style-name="P1"/>
      <text:p text:style-name="_5b_Einf._20_Abs._5d_"><text:span text:style-name="T3">KOSTEN</text:span></text:p>
      <text:p text:style-name="_5b_Einf._20_Abs._5d_"><text:span text:style-name="T2">Die Kosten meiner fläsh Behandlung werden von meinem Zahnarzt festgelegt. Mein Zahnarzt wird mich informieren, falls weitere Kosten in Verbindung mit meiner fläsh Behandlung anfallen.</text:span></text:p>
      <text:p text:style-name="P1"/>
      <text:p text:style-name="_5b_Einf._20_Abs._5d_"><text:span text:style-name="T3">RISIKEN IM FALLE EINES EINVERSTÄNDNISSES ZUR BEHANDLUNG</text:span></text:p>
      <text:p text:style-name="_5b_Einf._20_Abs._5d_"><text:span text:style-name="T2">Die fläsh Behandlungsergebnisse können durch eine Reihe von Umständen variieren oder nachlassen. Fast alle natürlichen Zähne können jedoch von der fläsh Aufhellungsbehandlung profitieren, und in den meisten Fällen kann eine wesentliche Aufhellung erzielt werden. </text:span></text:p>
      <text:p text:style-name="_5b_Einf._20_Abs._5d_"><text:soft-page-break/><text:span text:style-name="T2">Zahnersatz, Aufsätze, Kronen, Veneers oder Porzellan, Composite oder andere restorative Materialien </text:span></text:p>
      <text:p text:style-name="_5b_Einf._20_Abs._5d_"><text:span text:style-name="T2">können nicht aufgehellt werden. </text:span></text:p>
      <text:p text:style-name="_5b_Einf._20_Abs._5d_"><text:span text:style-name="T2">Personen mit dunkel gefärbten, gelben oder gelblich-braunen Zähnen erzielen häufig bessere Ergebnisse als Personen mit grauen und bläulich-grauen Zähnen. </text:span></text:p>
      <text:p text:style-name="_5b_Einf._20_Abs._5d_"><text:span text:style-name="T2">Zähne mit unterschiedlicher Färbung, Flecken oder Punkten aufgrund der Verwendung von Tetracyclin oder einer Fluorose lassen sich weniger gut aufhellen, oder es sind unter Umständen mehrere Behandlungen erforderlich, oder eine Aufhellung ist unter Umständen gar nicht möglich. </text:span></text:p>
      <text:p text:style-name="_5b_Einf._20_Abs._5d_"><text:span text:style-name="T2">Zähne mit vielen Füllungen, Kavitäten, abgeblätterten Stellen oder Rissen lassen sich unter Umständen gar nicht aufhellen und sollten am besten mit anderen nicht bleichenden Alternativen behandelt werden.</text:span></text:p>
      <text:p text:style-name="_5b_Einf._20_Abs._5d_"><text:span text:style-name="T2">Es wird empfohlen, dass Personen, die derzeit wegen einer schweren Krankheit oder Störung behandelt werden (z.B. Immunschwäche, AIDS usw.), vor der Anwendung einen Arzt konsultieren.</text:span></text:p>
      <text:p text:style-name="_5b_Einf._20_Abs._5d_"><text:span text:style-name="T2">Die fläsh Behandlung wird nicht für Schwangere oder Frauen während der Stillzeit empfohlen. </text:span></text:p>
      <text:p text:style-name="_5b_Einf._20_Abs._5d_"><text:span text:style-name="T2">Die fläsh Lampe gibt Strahlung im sichtbaren blauen Lichtspektrum ab (460nM) ab.</text:span></text:p>
      <text:p text:style-name="P1"/>
      <text:p text:style-name="_5b_Einf._20_Abs._5d_"><text:span text:style-name="T3">Die Ergebnisse meiner fläsh Behandlung können nicht garantiert werden.</text:span></text:p>
      <text:p text:style-name="P1"/>
      <text:p text:style-name="_5b_Einf._20_Abs._5d_"><text:span text:style-name="T2">Aufhellungsbehandlungen, die in der Zahnarztpraxis durchgeführt werden, werden von den meisten </text:span></text:p>
      <text:p text:style-name="_5b_Einf._20_Abs._5d_"><text:span text:style-name="T2">Dentisten generell als sicher eingestuft. Obgleich mein Zahnarzt in der richtigen Anwendung des </text:span></text:p>
      <text:p text:style-name="_5b_Einf._20_Abs._5d_"><text:span text:style-name="T2">fläsh Zahnaufhellungssystems geschult ist, ist die Behandlung nicht risikofrei. </text:span></text:p>
      <text:p text:style-name="P1"/>
      <text:p text:style-name="_5b_Einf._20_Abs._5d_"><text:span text:style-name="T3">Zu den möglichen Komplikationen dieser Behandlung gehören, jedoch nicht ausschließlich:</text:span></text:p>
      <text:p text:style-name="P1"/>
      <text:p text:style-name="_5b_Einf._20_Abs._5d_"><text:span text:style-name="T3">Empfindliche Zähne/Zahnschmerzen </text:span><text:span text:style-name="T2">– In den ersten 24 Stunden nach der fläsh Behandlung können die Zähne bei manchen Patienten etwas empfindlich sein, bzw. es entwickeln sich Zahnschmerzen. Dies ist normal und in der Regel schwach ausgeprägt, kann aber bei empfindlichen Personen auch stärker ausgeprägt sein. Normalerweise lassen die Beschwerden am nächsten Tag nach, können bei empfindlichen Personen aber auch länger anhalten.</text:span></text:p>
      <text:p text:style-name="P1"/>
      <text:p text:style-name="_5b_Einf._20_Abs._5d_"><text:span text:style-name="T3">Entzündung des Zahnfleischs/der Lippen/der Wangen </text:span><text:span text:style-name="T2">– Eine Aufhellung kann eine Entzündung Ihres </text:span></text:p>
      <text:p text:style-name="_5b_Einf._20_Abs._5d_"><text:span text:style-name="T2">Zahnfleischs, Ihrer Lippen oder Ihrer Wangenränder auslösen.</text:span></text:p>
      <text:p text:style-name="P1"/>
      <text:p text:style-name="_5b_Einf._20_Abs._5d_"><text:span text:style-name="T3">Trockene/rissige Lippen </text:span><text:span text:style-name="T2">– Die fläsh Behandlung besteht aus drei, jeweils 15-minütigen Sitzungen; der Mund wird während der gesamten Zeit von einem Retraktor aus Kunststoff offengehalten.</text:span></text:p>
      <text:p text:style-name="P1"/>
      <text:p text:style-name="_5b_Einf._20_Abs._5d_"><text:span text:style-name="T3">Kavitäten oder undichte Füllungen</text:span><text:span text:style-name="T2"> – Bei Kavitäten oder undichten Füllungen müssen diese vor der </text:span></text:p>
      <text:p text:style-name="_5b_Einf._20_Abs._5d_"><text:span text:style-name="T2">Behandlung versorgt werden.</text:span></text:p>
      <text:p text:style-name="P1"/>
      <text:p text:style-name="_5b_Einf._20_Abs._5d_"><text:soft-page-break/><text:span text:style-name="T3">Zervikale Abrasion/Erosion</text:span><text:span text:style-name="T2"> – Dabei handelt es sich um Konditionen, welche die Zahnwurzeln betreffen, wenn das Zahnfleisch zurückgeht, und die an der Stelle, an welcher der Zahn an das Zahnfleisch grenzt, durch Linien, Einkerbungen und Vertiefungen gekennzeichnet sind, die dunkler als der Rest des Zahns </text:span></text:p>
      <text:p text:style-name="_5b_Einf._20_Abs._5d_"><text:span text:style-name="T2">erscheinen. In diesem Bereich kann keine Zahnaufhellung durchgeführt werden und diese Bereiche müssen abgedeckt werden.</text:span></text:p>
      <text:p text:style-name="P1"/>
      <text:p text:style-name="_5b_Einf._20_Abs._5d_"><text:span text:style-name="T3">Wurzelresorption</text:span><text:span text:style-name="T2"> – Dabei handelt es sich um eine Kondition, bei der die Zahnwurzel beginnt, sich entweder von außen oder von innen aufzulösen. Obwohl die Ursache dafür noch immer unbekannt ist, gibt es Hinweise darauf, dass die Inzidenz einer Wurzelresorption bei Patienten, die eine Wurzelkanalbehandlung und danach eine Aufhellung haben durchführen lassen, höher ist.</text:span></text:p>
      <text:p text:style-name="P1"/>
      <text:p text:style-name="_5b_Einf._20_Abs._5d_"><text:span text:style-name="T3">Rezidiv</text:span><text:span text:style-name="T2"> – Es ist ein natürlicher Vorgang, dass Zähne, die einer fläsh Behandlung unterzogen worden sind, nach der Behandlung bis zu einem gewissen Grad nachdunkeln. Dieser Vorgang sollte sehr allmählich </text:span></text:p>
      <text:p text:style-name="_5b_Einf._20_Abs._5d_"><text:span text:style-name="T2">ablaufen, kann sich aber beschleunigen, wenn die Zähne verschiedenen Färbemitteln ausgesetzt werden.</text:span></text:p>
      <text:p text:style-name="P1"/>
      <text:p text:style-name="_5b_Einf._20_Abs._5d_"><text:span text:style-name="T2">Die Ergebnisse der fläsh Behandlung sind nicht permanent und es können Zweitbehandlungen, </text:span></text:p>
      <text:p text:style-name="_5b_Einf._20_Abs._5d_"><text:span text:style-name="T2">Wiederholungen oder Nachbehandlungen zuhause erforderlich sein, damit meine Zähne den von mir gewünschten Farbton behalten.</text:span></text:p>
      <text:p text:style-name="P1"/>
      <text:p text:style-name="_5b_Einf._20_Abs._5d_"><text:span text:style-name="T3">VERHALTEN NACH DER ZAHNAUFHELLUNG:</text:span></text:p>
      <text:p text:style-name="_5b_Einf._20_Abs._5d_"><text:span text:style-name="T2">Am besten sollte ich am Tag der Behandlung keine Substanzen zu mir nehmen, die eine Verfärbung meiner</text:span></text:p>
      <text:p text:style-name="_5b_Einf._20_Abs._5d_"><text:span text:style-name="T2">Zähne bewirken könnten, zumindest nicht in den nächsten ersten 4 Stunden nach der Behandlung. Kaffee,</text:span></text:p>
      <text:p text:style-name="_5b_Einf._20_Abs._5d_"><text:span text:style-name="T2">Tee, Colagetränke, </text:span><text:span text:style-name="T3">ALLE </text:span><text:span text:style-name="T2">Tabakprodukte, Senf oder Ketchup, Rotwein, Sojasoße, Beerenkuchen, rote</text:span></text:p>
      <text:p text:style-name="_5b_Einf._20_Abs._5d_"><text:span text:style-name="T2">Soßen. Es gibt noch andere Substanzen, die eine Verfärbung meiner Zähne bewirken könnten und die ich</text:span></text:p>
      <text:p text:style-name="_5b_Einf._20_Abs._5d_"><text:span text:style-name="T2">vermeiden sollte. Wenn ich Fragen in Bezug auf diese Substanzen und ihre Färbewirkung habe, kann ich</text:span></text:p>
      <text:p text:style-name="_5b_Einf._20_Abs._5d_"><text:span text:style-name="T2">dies mit meinem Zahnarzt besprechen.</text:span></text:p>
      <text:p text:style-name="P1"/>
      <text:p text:style-name="_5b_Einf._20_Abs._5d_"><text:span text:style-name="T2">Mein Zahnarzt kann mir die Sicherheit, Wirksamkeit, die möglichen Komplikationen und Risiken der fläsh Behandlung erklären und mir auf meinen Wunsch hin weitere Informationen zukommen lassen. Da es nicht möglich ist, jede Komplikation aufzuführen, die infolge der fläsh Behandlung auftreten könnte, ist die in diesem Formular enthaltene Liste an Komplikationen unvollständig.</text:span></text:p>
      <text:p text:style-name="P1"/>
      <text:p text:style-name="_5b_Einf._20_Abs._5d_"><text:span text:style-name="T2">Das Basisverfahren der fläsh Behandlung und die Vor- und Nachteile, Risiken und bekannten, möglichen Komplikationen von Alternativbehandlungen sind mir von meinem Zahnarzt erklärt worden, und mein </text:span></text:p>
      <text:p text:style-name="_5b_Einf._20_Abs._5d_"><text:span text:style-name="T2">Zahnarzt hat alle meine Fragen zu meiner Zufriedenheit beantwortet.</text:span></text:p>
      <text:p text:style-name="P1"/>
      <text:p text:style-name="_5b_Einf._20_Abs._5d_"><text:soft-page-break/><text:span text:style-name="T2">Mit meiner Unterschrift unter dieser Einverständniserklärung bestätige ich, dass ich diese Einverständniserklärung gelesen habe (oder dass sie mir vorgelesen worden ist) und ich ihren gesamten Inhalt und die möglichen Risiken, Komplikationen und Vorteile, die sich infolge der fläsh Behandlung ergeben können, verstanden habe und zustimme, die Behandlung, wie sie mir von meinem Zahnarzt erklärt worden ist, durchführen zu lassen.</text:span></text:p>
      <text:p text:style-name="P1"/>
      <text:p text:style-name="_5b_Einf._20_Abs._5d_"><text:span text:style-name="T3">UNTERSCHRIFTEN</text:span></text:p>
      <text:p text:style-name="_5b_Einf._20_Abs._5d_"><text:span text:style-name="T2">Durch meine Unterschrift auf diesem Dokument an der dafür vorgesehenen Stelle bestätigte ich, dass ich das gesamte Dokument gelesen und verstanden habe und meine Erlaubnis gegeben habe, dass die fläsh Behandlung bei mir durchgeführt wird.</text:span></text:p>
      <text:p text:style-name="P1"/>
      <text:p text:style-name="P1"/>
      <text:p text:style-name="P1"/>
      <text:p text:style-name="_5b_Einf._20_Abs._5d_"><text:span text:style-name="T2">UNTERSCHRIFT DES PATIENTEN <text:tab/><text:tab/><text:tab/><text:tab/><text:tab/><text:tab/>DATUM</text:span></text:p>
      <text:p text:style-name="P1"/>
      <text:p text:style-name="P1"/>
      <text:p text:style-name="_5b_Einf._20_Abs._5d_"><text:span text:style-name="T2">NAME DES PATIENTEN (DRUCKBUCHSTABEN) <text:tab/><text:tab/><text:tab/><text:tab/>DATUM</text:span></text:p>
      <text:p text:style-name="P1"/>
      <text:p text:style-name="P1"/>
      <text:p text:style-name="P1"/>
      <text:p text:style-name="_5b_Einf._20_Abs._5d_"><text:span text:style-name="T2">UNTERSCHRIFT DES ZAHNARZTES <text:tab/><text:tab/><text:tab/><text:tab/><text:tab/><text:tab/>DATUM</text:span></text:p>
      <text:p text:style-name="P1"/>
      <text:p text:style-name="P1"/>
      <text:p text:style-name="Standard"><text:span text:style-name="T2">NAME DES ZAHNARZTES (DRUCKBUCHSTABEN) <text:tab/><text:tab/><text:tab/><text:tab/>DATUM</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Aptos" svg:font-family="Aptos" style:font-family-generic="roman" style:font-pitch="variable"/>
    <style:font-face style:name="Aptos Display" svg:font-family="'Aptos Display'" style:font-family-generic="roman" style:font-pitch="variable"/>
    <style:font-face style:name="Corporate S" svg:font-family="'Corporate S'" style:font-family-generic="roman" style:font-pitch="variable"/>
    <style:font-face style:name="Corporate S Demi" svg:font-family="'Corporate S Demi'" style:font-family-generic="roman" style:font-pitch="variable"/>
    <style:font-face style:name="Corporate S Medium" svg:font-family="'Corporate S Medium'" style:font-family-generic="roman" style:font-pitch="variable"/>
    <style:font-face style:name="MinionPro-Regular" svg:font-family="MinionPro-Regular" style:font-family-generic="roman" style:font-pitch="variable"/>
    <style:font-face style:name="Arial" svg:font-family="Arial" style:font-family-generic="swiss" style:font-pitch="variabl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Corporate S1" svg:font-family="'Corporate S'" style:font-family-generic="system" style:font-pitch="variable"/>
    <style:font-face style:name="Corporate S Demi1" svg:font-family="'Corporate S Demi'" style:font-family-generic="system" style:font-pitch="variable"/>
    <style:font-face style:name="Corporate S Medium1" svg:font-family="'Corporate S Medium'" style:font-family-generic="system" style:font-pitch="variable"/>
    <style:font-face style:name="Microsoft YaHei" svg:font-family="'Microsoft YaHei'" style:font-family-generic="system" style:font-pitch="variable"/>
    <style:font-face style:name="MinionPro-Regular1" svg:font-family="MinionPro-Regular"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de" fo:country="DE" style:letter-kerning="true"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Aptos" fo:font-size="11pt" fo:language="de" fo:country="DE" style:letter-kerning="true" style:font-name-asian="SimSun" style:font-size-asian="11pt" style:language-asian="en" style:country-asian="US" style:font-name-complex="Apto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Standard" style:next-style-name="Text_20_body" style:default-outline-level="1" style:list-style-name="Outline" style:class="text">
      <style:paragraph-properties fo:margin-top="0.635cm" fo:margin-bottom="0.141cm" fo:keep-together="always" fo:keep-with-next="always"/>
      <style:text-properties fo:color="#0f4761" style:font-name="Aptos Display" fo:font-size="20pt" style:font-size-asian="20pt" style:font-name-complex="F" style:font-size-complex="20pt"/>
    </style:style>
    <style:style style:name="Heading_20_2" style:display-name="Heading 2" style:family="paragraph" style:parent-style-name="Standard" style:next-style-name="Text_20_body" style:default-outline-level="2" style:list-style-name="Outline" style:class="text">
      <style:paragraph-properties fo:margin-top="0.282cm" fo:margin-bottom="0.141cm" fo:keep-together="always" fo:keep-with-next="always"/>
      <style:text-properties fo:color="#0f4761" style:font-name="Aptos Display" fo:font-size="16pt" style:font-size-asian="16pt" style:font-name-complex="F" style:font-size-complex="16pt"/>
    </style:style>
    <style:style style:name="Heading_20_3" style:display-name="Heading 3" style:family="paragraph" style:parent-style-name="Standard" style:next-style-name="Text_20_body" style:default-outline-level="3" style:list-style-name="Outline" style:class="text">
      <style:paragraph-properties fo:margin-top="0.282cm" fo:margin-bottom="0.141cm" fo:keep-together="always" fo:keep-with-next="always"/>
      <style:text-properties fo:color="#0f4761" fo:font-size="14pt" style:font-size-asian="14pt" style:font-name-complex="F"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141cm" fo:margin-bottom="0.071cm" fo:keep-together="always" fo:keep-with-next="always"/>
      <style:text-properties fo:color="#0f4761" fo:font-style="italic" style:font-style-asian="italic" style:font-name-complex="F" style:font-style-complex="italic"/>
    </style:style>
    <style:style style:name="Heading_20_5" style:display-name="Heading 5" style:family="paragraph" style:parent-style-name="Standard" style:next-style-name="Text_20_body" style:default-outline-level="5" style:list-style-name="Outline" style:class="text">
      <style:paragraph-properties fo:margin-top="0.141cm" fo:margin-bottom="0.071cm" fo:keep-together="always" fo:keep-with-next="always"/>
      <style:text-properties fo:color="#0f4761" style:font-name-complex="F"/>
    </style:style>
    <style:style style:name="Heading_20_6" style:display-name="Heading 6" style:family="paragraph" style:parent-style-name="Standard" style:next-style-name="Text_20_body" style:default-outline-level="6" style:list-style-name="Outline" style:class="text">
      <style:paragraph-properties fo:margin-top="0.071cm" fo:margin-bottom="0cm" fo:keep-together="always" fo:keep-with-next="always"/>
      <style:text-properties fo:color="#595959" fo:font-style="italic" style:font-style-asian="italic" style:font-name-complex="F"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071cm" fo:margin-bottom="0cm" fo:keep-together="always" fo:keep-with-next="always"/>
      <style:text-properties fo:color="#595959" style:font-name-complex="F"/>
    </style:style>
    <style:style style:name="Heading_20_8" style:display-name="Heading 8" style:family="paragraph" style:parent-style-name="Standard" style:next-style-name="Text_20_body" style:default-outline-level="8" style:list-style-name="Outline" style:class="text">
      <style:paragraph-properties fo:margin-top="0cm" fo:margin-bottom="0cm" fo:keep-together="always" fo:keep-with-next="always"/>
      <style:text-properties fo:color="#272727" fo:font-style="italic" style:font-style-asian="italic" style:font-name-complex="F" style:font-style-complex="italic"/>
    </style:style>
    <style:style style:name="Heading_20_9" style:display-name="Heading 9" style:family="paragraph" style:parent-style-name="Standard" style:next-style-name="Text_20_body" style:default-outline-level="9" style:list-style-name="Outline" style:class="text">
      <style:paragraph-properties fo:margin-top="0cm" fo:margin-bottom="0cm" fo:keep-together="always" fo:keep-with-next="always"/>
      <style:text-properties fo:color="#272727" style:font-name-complex="F"/>
    </style:style>
    <style:style style:name="Title" style:family="paragraph" style:parent-style-name="Standard" style:next-style-name="Subtitle" style:default-outline-level="" style:list-style-name="" style:class="chapter">
      <style:paragraph-properties fo:margin-top="0cm" fo:margin-bottom="0.141cm" fo:line-height="100%" fo:text-align="start" style:justify-single-word="false"/>
      <style:text-properties style:font-name="Aptos Display" fo:font-size="28pt" fo:letter-spacing="-0.018cm" fo:font-weight="bold" style:letter-kerning="true" style:font-size-asian="28pt" style:font-weight-asian="bold" style:font-name-complex="F" style:font-size-complex="28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595959" fo:font-size="14pt" fo:letter-spacing="0.026cm" fo:font-style="italic" style:font-size-asian="14pt" style:font-style-asian="italic" style:font-name-complex="F" style:font-size-complex="14pt" style:font-style-complex="italic"/>
    </style:style>
    <style:style style:name="Quote" style:family="paragraph" style:parent-style-name="Standard" style:default-outline-level="" style:list-style-name="">
      <style:paragraph-properties fo:margin-top="0.282cm" fo:margin-bottom="0.282cm"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Intense_20_Quote" style:display-name="Intense Quote" style:family="paragraph" style:parent-style-name="Standard" style:default-outline-level="" style:list-style-name="">
      <style:paragraph-properties fo:margin-left="1.524cm" fo:margin-right="1.524cm" fo:margin-top="0.635cm" fo:margin-bottom="0.635cm" fo:text-align="center" style:justify-single-word="false" fo:text-indent="0cm" style:auto-text-indent="false" fo:padding-left="0cm" fo:padding-right="0cm" fo:padding-top="0.353cm" fo:padding-bottom="0.353cm" fo:border-left="none" fo:border-right="none" fo:border-top="0.018cm solid #0f4761" fo:border-bottom="0.018cm solid #0f4761"/>
      <style:text-properties fo:color="#0f4761" fo:font-style="italic" style:font-style-asian="italic" style:font-style-complex="italic"/>
    </style:style>
    <style:style style:name="_5b_Einf._20_Abs._5d_" style:display-name="[Einf. Abs.]" style:family="paragraph" style:parent-style-name="Standard" style:default-outline-level="" style:list-style-name="">
      <style:paragraph-properties fo:margin-top="0cm" fo:margin-bottom="0cm" fo:line-height="120%"/>
      <style:text-properties fo:color="#000000" style:font-name="MinionPro-Regular" fo:font-size="12pt" style:letter-kerning="true" style:font-size-asian="12pt" style:font-name-complex="MinionPro-Regular1" style:font-size-complex="12pt"/>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style:font-name="Aptos Display" fo:font-size="20pt" style:font-size-asian="20pt" style:font-name-complex="F" style:font-size-complex="20pt"/>
    </style:style>
    <style:style style:name="Überschrift_20_2_20_Zchn" style:display-name="Überschrift 2 Zchn" style:family="text" style:parent-style-name="Default_20_Paragraph_20_Font">
      <style:text-properties fo:color="#0f4761" style:font-name="Aptos Display" fo:font-size="16pt" style:font-size-asian="16pt" style:font-name-complex="F" style:font-size-complex="16pt"/>
    </style:style>
    <style:style style:name="Überschrift_20_3_20_Zchn" style:display-name="Überschrift 3 Zchn" style:family="text" style:parent-style-name="Default_20_Paragraph_20_Font">
      <style:text-properties fo:color="#0f4761" fo:font-size="14pt" style:font-size-asian="14pt" style:font-name-complex="F" style:font-size-complex="14pt"/>
    </style:style>
    <style:style style:name="Überschrift_20_4_20_Zchn" style:display-name="Überschrift 4 Zchn" style:family="text" style:parent-style-name="Default_20_Paragraph_20_Font">
      <style:text-properties fo:color="#0f4761" fo:font-style="italic" style:font-style-asian="italic" style:font-name-complex="F" style:font-style-complex="italic"/>
    </style:style>
    <style:style style:name="Überschrift_20_5_20_Zchn" style:display-name="Überschrift 5 Zchn" style:family="text" style:parent-style-name="Default_20_Paragraph_20_Font">
      <style:text-properties fo:color="#0f4761" style:font-name-complex="F"/>
    </style:style>
    <style:style style:name="Überschrift_20_6_20_Zchn" style:display-name="Überschrift 6 Zchn" style:family="text" style:parent-style-name="Default_20_Paragraph_20_Font">
      <style:text-properties fo:color="#595959" fo:font-style="italic" style:font-style-asian="italic" style:font-name-complex="F" style:font-style-complex="italic"/>
    </style:style>
    <style:style style:name="Überschrift_20_7_20_Zchn" style:display-name="Überschrift 7 Zchn" style:family="text" style:parent-style-name="Default_20_Paragraph_20_Font">
      <style:text-properties fo:color="#595959" style:font-name-complex="F"/>
    </style:style>
    <style:style style:name="Überschrift_20_8_20_Zchn" style:display-name="Überschrift 8 Zchn" style:family="text" style:parent-style-name="Default_20_Paragraph_20_Font">
      <style:text-properties fo:color="#272727" fo:font-style="italic" style:font-style-asian="italic" style:font-name-complex="F" style:font-style-complex="italic"/>
    </style:style>
    <style:style style:name="Überschrift_20_9_20_Zchn" style:display-name="Überschrift 9 Zchn" style:family="text" style:parent-style-name="Default_20_Paragraph_20_Font">
      <style:text-properties fo:color="#272727" style:font-name-complex="F"/>
    </style:style>
    <style:style style:name="Titel_20_Zchn" style:display-name="Titel Zchn" style:family="text" style:parent-style-name="Default_20_Paragraph_20_Font">
      <style:text-properties style:font-name="Aptos Display" fo:font-size="28pt" fo:letter-spacing="-0.018cm" style:letter-kerning="true" style:font-size-asian="28pt" style:font-name-complex="F" style:font-size-complex="28pt"/>
    </style:style>
    <style:style style:name="Untertitel_20_Zchn" style:display-name="Untertitel Zchn" style:family="text" style:parent-style-name="Default_20_Paragraph_20_Font">
      <style:text-properties fo:color="#595959" fo:font-size="14pt" fo:letter-spacing="0.026cm" style:font-size-asian="14pt" style:font-name-complex="F" style:font-size-complex="14pt"/>
    </style:style>
    <style:style style:name="Zitat_20_Zchn" style:display-name="Zitat Zchn"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Intensives_20_Zitat_20_Zchn" style:display-name="Intensives Zitat Zchn"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9cm"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cm" fo:margin-left="2.499cm" fo:margin-right="2.499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utta Borggräfe</meta:initial-creator>
    <dc:creator>Jutta Borggräfe</dc:creator>
    <meta:editing-cycles>1</meta:editing-cycles>
    <meta:creation-date>2024-05-29T06:29:00</meta:creation-date>
    <dc:date>2024-05-29T06:33:00</dc:date>
    <meta:editing-duration>P0D</meta:editing-duration>
    <meta:generator>OpenOffice/4.1.15$Win32 OpenOffice.org_project/4115m2$Build-9813</meta:generator>
    <meta:document-statistic meta:table-count="0" meta:image-count="0" meta:object-count="0" meta:page-count="4" meta:paragraph-count="59" meta:word-count="1103" meta:character-count="8189"/>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