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fo:font-size="14pt" fo:font-weight="bold" style:font-size-asian="14pt" style:font-weight-asian="bold" style:font-size-complex="14pt" style:font-weight-complex="bold"/>
    </style:style>
    <style:style style:name="P2" style:family="paragraph" style:parent-style-name="Standard">
      <style:text-properties style:font-name="Arial" fo:font-size="12pt" fo:font-weight="normal" style:font-size-asian="12pt" style:font-weight-asian="normal" style:font-size-complex="12pt" style:font-weight-complex="normal"/>
    </style:style>
    <style:style style:name="P3" style:family="paragraph" style:parent-style-name="Standard">
      <style:paragraph-properties fo:text-align="center" style:justify-single-word="false"/>
      <style:text-properties style:font-name="Arial" fo:font-size="18pt" fo:font-weight="bold" style:font-size-asian="18pt" style:font-weight-asian="bold" style:font-size-complex="18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5" style:family="paragraph" style:parent-style-name="Standard">
      <style:paragraph-properties fo:text-align="center" style:justify-single-word="false"/>
      <style:text-properties style:font-name="Arial" fo:font-size="16pt" fo:font-weight="normal" style:font-size-asian="16pt" style:font-weight-asian="normal" style:font-size-complex="16pt" style:font-weight-complex="normal"/>
    </style:style>
    <style:style style:name="P6" style:family="paragraph" style:parent-style-name="Standard">
      <style:paragraph-properties fo:text-align="start" style:justify-single-word="false"/>
      <style:text-properties style:font-name="Arial" fo:font-size="16pt" fo:font-weight="normal" style:font-size-asian="16pt" style:font-weight-asian="normal" style:font-size-complex="16pt" style:font-weight-complex="normal"/>
    </style:style>
    <style:style style:name="P7" style:family="paragraph" style:parent-style-name="Standard">
      <style:paragraph-properties fo:text-align="start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8" style:family="paragraph" style:parent-style-name="Standard">
      <style:paragraph-properties fo:text-align="start" style:justify-single-word="false"/>
    </style:style>
    <style:style style:name="P9" style:family="paragraph" style:parent-style-name="Standard" style:list-style-name="L1">
      <style:paragraph-properties fo:text-align="start" style:justify-single-word="false"/>
    </style:style>
    <style:style style:name="P10" style:family="paragraph" style:parent-style-name="Standard" style:list-style-name="L1">
      <style:paragraph-properties fo:text-align="start" style:justify-single-word="false"/>
      <style:text-properties style:font-name="Arial" fo:font-size="16pt" fo:font-weight="normal" style:font-size-asian="16pt" style:font-weight-asian="normal" style:font-size-complex="16pt" style:font-weight-complex="normal"/>
    </style:style>
    <style:style style:name="T1" style:family="text">
      <style:text-properties style:font-name="Arial" fo:font-size="16pt" fo:font-weight="normal" style:font-size-asian="16pt" style:font-weight-asian="normal" style:font-size-complex="16pt" style:font-weight-complex="normal"/>
    </style:style>
    <style:style style:name="T2" style:family="text">
      <style:text-properties style:font-name="Arial" fo:font-size="16pt" fo:font-weight="bold" style:font-size-asian="16pt" style:font-weight-asian="bold" style:font-size-complex="16pt" style:font-weight-complex="bol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Dr. H.B. Lindemann<text:tab/><text:tab/><text:tab/><text:tab/><text:tab/><text:tab/><text:tab/><text:tab/>Pyrmonter Str. 5</text:p>
      <text:p text:style-name="P2">- Zahnarzt - <text:tab/><text:tab/><text:tab/><text:tab/><text:tab/><text:tab/><text:tab/><text:tab/><text:tab/>32839 Steinheim</text:p>
      <text:p text:style-name="P2"><text:tab/><text:tab/><text:tab/><text:tab/><text:tab/><text:tab/><text:tab/><text:tab/><text:tab/><text:tab/>Tel.: 05233 – 4382</text:p>
      <text:p text:style-name="P2"><text:tab/><text:tab/><text:tab/><text:tab/><text:tab/><text:tab/><text:tab/> <text:tab/><text:tab/><text:tab/>Fax: 05233 – 93168</text:p>
      <text:p text:style-name="P1"/>
      <text:p text:style-name="P1"/>
      <text:p text:style-name="P3">Vereinbarung über Anzahlung und Ausfallhonorar</text:p>
      <text:p text:style-name="P3"/>
      <text:p text:style-name="P5">zwischen</text:p>
      <text:p text:style-name="P5">&gt;Patient&lt;</text:p>
      <text:p text:style-name="P5"/>
      <text:p text:style-name="P5">und</text:p>
      <text:p text:style-name="P4"/>
      <text:p text:style-name="P5">Zahnarztpraxis</text:p>
      <text:p text:style-name="P5">Dr. H.B. Lindemann</text:p>
      <text:p text:style-name="P5"/>
      <text:p text:style-name="P6">wird folgende zinsfreie Finanzierung für den lt. HKP vom &lt;DATUM&gt; bzw. des in der Anlage enthaltenen Kostenvoranschlages vom &lt;DATUM-KV&gt; getroffen:</text:p>
      <text:p text:style-name="P6"/>
      <text:list xml:id="list1466846498870841002" text:style-name="L1">
        <text:list-item>
          <text:p text:style-name="P9"><text:span text:style-name="T1">Bei Terminvergabe der Arbeit sind </text:span><text:span text:style-name="T2">100€</text:span><text:span text:style-name="T1"> anzuzahlen.</text:span></text:p>
        </text:list-item>
        <text:list-item>
          <text:p text:style-name="P10">Ich bin darüber informiert worden, das ich den für _________ vereinbarten Termin entweder einhalten oder </text:p>
          <text:p text:style-name="P9"><text:span text:style-name="T1">min. 24h VORHER absagen muss, </text:span><text:span text:style-name="T2">ansonsten wird der Anzahlungsbetrag als Ausfallhonorar in Rechnung gestellt und wird bei ggf. Neuterminierung erneut fällig.</text:span></text:p>
        </text:list-item>
      </text:list>
      <text:p text:style-name="P6"/>
      <text:p text:style-name="P6"/>
      <text:p text:style-name="P6">Die Forderung wird in der vorgenannten Höhe anerkannt. </text:p>
      <text:p text:style-name="P6">Weiterhin erkenne ich hiermit die o.g. Bedingungen der Terminvergabe an.</text:p>
      <text:p text:style-name="P7"/>
      <text:p text:style-name="P7">Bei Fertigstellung des Zahnersatzes ist der Restbetrag </text:p>
      <text:p text:style-name="P7">i.H.v. xy,zz € zu zahlen.</text:p>
      <text:p text:style-name="P7"/>
      <text:p text:style-name="P6">_______________________ <text:s text:c="8"/></text:p>
      <text:p text:style-name="P8">Ort und Datum</text:p>
      <text:p text:style-name="P8"/>
      <text:p text:style-name="P6">_______________________ <text:s text:c="9"/>________________________</text:p>
      <text:p text:style-name="P8">Unterschrift <text:s/>Kontobevollmächtigter<text:tab/><text:tab/> <text:s text:c="13"/><text:tab/>Unterschift des Patienen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>
      <style:text-properties fo:font-size="16pt" style:font-size-asian="16pt" style:font-size-complex="16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hans-bernd lindemann</meta:initial-creator>
    <meta:creation-date>2009-07-03T13:32:49.37</meta:creation-date>
    <dc:date>2019-06-03T09:23:00.87</dc:date>
    <meta:editing-duration>PT4H21M27S</meta:editing-duration>
    <meta:editing-cycles>24</meta:editing-cycles>
    <meta:generator>OpenOffice/4.1.15$Win32 OpenOffice.org_project/4115m2$Build-9813</meta:generator>
    <meta:printed-by>hans-bernd lindemann</meta:printed-by>
    <meta:print-date>2013-04-10T09:18:03.59</meta:print-date>
    <meta:document-statistic meta:table-count="0" meta:image-count="0" meta:object-count="0" meta:page-count="1" meta:paragraph-count="22" meta:word-count="137" meta:character-count="1077"/>
  </office:meta>
</office:document-meta>
</file>